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, helvetica, sans-serif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color="#000000" style:font-name="arial" fo:font-size="14pt" fo:language="fr" fo:country="FR" fo:font-weight="bold"/>
    </style:style>
    <style:style style:name="P2" style:family="paragraph" style:parent-style-name="Text_20_body">
      <style:text-properties fo:color="#000000" style:font-name="arial" fo:font-size="12pt" fo:language="fr" fo:country="FR"/>
    </style:style>
    <style:style style:name="P3" style:family="paragraph" style:parent-style-name="Text_20_body">
      <style:paragraph-properties fo:margin-top="0cm" fo:margin-bottom="0cm" loext:contextual-spacing="false"/>
    </style:style>
    <style:style style:name="P4" style:family="paragraph" style:parent-style-name="Heading_20_1">
      <style:paragraph-properties fo:text-align="center" style:justify-single-word="false"/>
      <style:text-properties fo:color="#000000"/>
    </style:style>
    <style:style style:name="T1" style:family="text">
      <style:text-properties fo:font-size="24pt"/>
    </style:style>
    <style:style style:name="T2" style:family="text">
      <style:text-properties style:font-name="arial" fo:font-size="12pt" fo:language="fr" fo:country="FR"/>
    </style:style>
    <style:style style:name="T3" style:family="text">
      <style:text-properties style:font-name="arial" fo:font-size="24pt" fo:language="fr" fo:country="FR"/>
    </style:style>
    <style:style style:name="T4" style:family="text">
      <style:text-properties fo:color="#000000" style:font-name="arial" fo:font-size="12pt" fo:language="fr" fo:country="FR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h text:style-name="P4" text:outline-level="1"><text:span text:style-name="T3">RETRAITE Le coup de « Jarnac » du gouvernement !</text:span><text:span text:style-name="T2"> </text:span></text:h>
      <text:p text:style-name="P1">Depuis quelques jours, les médias dévoilent les intentions gouvernementales d’un nouveau recul de l’âge de la retraite, avant même la « grande réforme des retraites » promise par Emmanuel Macron. </text:p>
      <text:p text:style-name="Text_20_body"><text:span text:style-name="T4">La CGT dénonce le jeu de dupes mené depuis des mois par le gouvernement et son haut-commissaire, avec des mesures annoncées mais jamais exposées durant toute la phase de concertation.<text:line-break/>Sans attendre la future réforme universelle, le gouvernement anticipe de nouvelles régressions sociales en reculant l’âge de la retraite à taux plein par le biais de la décote. Il ne cache d’ailleurs plus désormais que son objectif est de reculer l’âge réel de départ à la retraite à 64 ans puis à 65 ans et, cela, le plus rapidement possible.<text:line-break/>Le gouvernement envisage, en effet, dès 2020 (à travers la loi de finance de la sécurité sociale) d’accélérer l’allongement de la durée de cotisation (de 167 à 172 trimestres) prévu par la réforme Touraine. </text:span><text:span text:style-name="Strong_20_Emphasis"><text:span text:style-name="T4">Toutes les générations nées à partir de 1963 seront concernées ; dès 2025, elles devront avoir cotisé 172 trimestres. </text:span></text:span><text:span text:style-name="T4">Elles vont donc subir une double peine : l’allongement de la durée de cotisation requise qui les obligera à reporter leur départ au-delà de 62 ans et la bascule dans le futur système à points.<text:line-break/>Cette nouvelle annonce nous montre bien qu’aucun futur retraité ne sera épargné.<text:line-break/>Ceci confirme que le véritable objectif du gouvernement n’est pas de mettre en place un système dans lequel « un euro cotisé rapporterait les mêmes droits pour tous » – ce qui est, de toute façon, impossible – mais de baisser la part des dépenses de retraite dans le Produit intérieur brut (PIB). Ceci aura pour conséquence une inéluctable baisse du niveau des pensions.<text:line-break/>C’est bien le but qui se cache derrière le régime par points, ainsi que la CGT l’a révélé de longue date.<text:line-break/>Pour ce faire, le gouvernement ressort l’argument éculé du déficit des retraites.<text:line-break/>Personne n’est dupe, le patronat comme le gouvernement n’arrivent plus à masquer que </text:span><text:span text:style-name="Strong_20_Emphasis"><text:span text:style-name="T4">c’est l’exonération des cotisations sociales qui grève le financement des retraites.</text:span></text:span><text:span text:style-name="T4"><text:line-break/>Ainsi en est-il de la prime Macron dite « de pouvoir d’achat », comme de la défiscalisation des heures supplémentaires, qui illustrent cette politique qui fragilise notre protection sociale, en lieu et place d’une véritable augmentation des salaires.<text:line-break/>Ce gouvernement veut passer en force en avançant en brouillant les pistes. Il est en train de nous rouler dans la farine !<text:line-break/>Une seule réponse est possible, selon la CGT : construire une large mobilisation sociale pour empêcher ces  mauvais coups.</text:span></text:p>
      <text:p text:style-name="P2">Montreuil, le 2 juillet 2019</text:p>
      <text:section text:style-name="Sect1" text:name="DAB4FAD8-2DD7-40BB-A1B8-4E2AA1F9FDF2">
        <text:p text:style-name="Text_20_body"><text:soft-page-break/><text:line-break/><text:line-break/></text:p>
      </text:section>
      <text:p text:style-name="P3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, helvetica, sans-serif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7-03T10:07:15.445000000</meta:creation-date>
    <dc:date>2019-07-03T10:07:48.295000000</dc:date>
    <meta:editing-duration>PT35S</meta:editing-duration>
    <meta:editing-cycles>1</meta:editing-cycles>
    <meta:document-statistic meta:table-count="0" meta:image-count="0" meta:object-count="0" meta:page-count="2" meta:paragraph-count="5" meta:word-count="434" meta:character-count="2627" meta:non-whitespace-character-count="2190"/>
    <meta:generator>LibreOffice/5.2.6.2.lin12$Windows_X86_64 LibreOffice_project/4ce9be4cf3128444b7c0469ec0c15ec16487c08b</meta:generator>
  </office:meta>
</office:document-meta>
</file>