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3A1000004F0F7D723183FD7688B.jpg" manifest:media-type="image/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start" style:justify-single-word="false"/>
      <style:text-properties officeooo:rsid="00103498" officeooo:paragraph-rsid="00103498"/>
    </style:style>
    <style:style style:name="P2" style:family="paragraph" style:parent-style-name="Standard">
      <style:paragraph-properties fo:text-align="center" style:justify-single-word="false"/>
      <style:text-properties style:text-underline-style="solid" style:text-underline-width="auto" style:text-underline-color="font-color" fo:font-weight="bold" officeooo:rsid="00103498" officeooo:paragraph-rsid="00103498" style:font-weight-asian="bold" style:font-weight-complex="bold"/>
    </style:style>
    <style:style style:name="P3" style:family="paragraph" style:parent-style-name="Standard">
      <style:paragraph-properties fo:text-align="start" style:justify-single-word="false"/>
      <style:text-properties style:text-underline-style="solid" style:text-underline-width="auto" style:text-underline-color="font-color" fo:font-weight="bold" officeooo:rsid="00103498" officeooo:paragraph-rsid="00103498" style:font-weight-asian="bold" style:font-weight-complex="bold"/>
    </style:style>
    <style:style style:name="P4" style:family="paragraph" style:parent-style-name="Standard">
      <style:paragraph-properties fo:text-align="start" style:justify-single-word="false"/>
      <style:text-properties style:text-underline-style="solid" style:text-underline-width="auto" style:text-underline-color="font-color" fo:font-weight="bold" officeooo:rsid="00111437" officeooo:paragraph-rsid="00111437" style:font-weight-asian="bold" style:font-weight-complex="bold"/>
    </style:style>
    <style:style style:name="P5" style:family="paragraph" style:parent-style-name="Standard">
      <style:paragraph-properties fo:text-align="start" style:justify-single-word="false"/>
      <style:text-properties style:text-underline-style="solid" style:text-underline-width="auto" style:text-underline-color="font-color" fo:font-weight="bold" officeooo:rsid="0012a57d" officeooo:paragraph-rsid="0012a57d" style:font-weight-asian="bold" style:font-weight-complex="bold"/>
    </style:style>
    <style:style style:name="P6" style:family="paragraph" style:parent-style-name="Standard">
      <style:paragraph-properties fo:text-align="start" style:justify-single-word="false"/>
      <style:text-properties style:text-underline-style="none" fo:font-weight="normal" officeooo:rsid="00103498" officeooo:paragraph-rsid="00103498" style:font-weight-asian="normal" style:font-weight-complex="normal"/>
    </style:style>
    <style:style style:name="P7" style:family="paragraph" style:parent-style-name="Standard">
      <style:paragraph-properties fo:text-align="start" style:justify-single-word="false"/>
      <style:text-properties style:text-underline-style="none" fo:font-weight="normal" officeooo:rsid="00111437" officeooo:paragraph-rsid="00111437" style:font-weight-asian="normal" style:font-weight-complex="normal"/>
    </style:style>
    <style:style style:name="P8" style:family="paragraph" style:parent-style-name="Standard">
      <style:paragraph-properties fo:text-align="start" style:justify-single-word="false"/>
      <style:text-properties style:text-underline-style="none" fo:font-weight="normal" officeooo:rsid="0012a57d" officeooo:paragraph-rsid="0012a57d" style:font-weight-asian="normal" style:font-weight-complex="normal"/>
    </style:style>
    <style:style style:name="P9" style:family="paragraph" style:parent-style-name="Standard">
      <style:paragraph-properties fo:text-align="start" style:justify-single-word="false"/>
      <style:text-properties style:text-underline-style="none" fo:font-weight="normal" officeooo:rsid="001362f6" officeooo:paragraph-rsid="001362f6" style:font-weight-asian="normal" style:font-weight-complex="normal"/>
    </style:style>
    <style:style style:name="P10" style:family="paragraph" style:parent-style-name="Standard">
      <style:paragraph-properties fo:text-align="center" style:justify-single-word="false"/>
      <style:text-properties officeooo:rsid="00103498" officeooo:paragraph-rsid="00103498"/>
    </style:style>
    <style:style style:name="T1" style:family="text">
      <style:text-properties fo:font-weight="bold" style:font-weight-asian="bold" style:font-weight-complex="bold"/>
    </style:style>
    <style:style style:name="T2" style:family="text">
      <style:text-properties officeooo:rsid="0012faf5"/>
    </style:style>
    <style:style style:name="T3" style:family="text">
      <style:text-properties officeooo:rsid="0013c765"/>
    </style:style>
    <style:style style:name="T4" style:family="text">
      <style:text-properties officeooo:rsid="00148e6b"/>
    </style:style>
    <style:style style:name="fr1"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draw:frame draw:style-name="fr1" draw:name="Image1" text:anchor-type="paragraph" svg:width="3.59cm" svg:height="4.884cm" draw:z-index="0"><draw:image xlink:href="Pictures/10000000000003A1000004F0F7D723183FD7688B.jpg" xlink:type="simple" xlink:show="embed" xlink:actuate="onLoad"/></draw:frame></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2">POURQUOI LE BOYCOTT DE TOUTES LES INSTANCES ?</text:p>
      <text:p text:style-name="P2"/>
      <text:p text:style-name="P6">Même si la section est opposée au boycott, la politique actuelle, tant au niveau national qu'au niveau local, ne nous laisse pas le choix que de couper court à tout dialogue.</text:p>
      <text:p text:style-name="P6"/>
      <text:p text:style-name="P4">LOI FONCTION PUBLIQUE:</text:p>
      <text:p text:style-name="P4"/>
      <text:p text:style-name="P7">Le statut de fonctionnaire et la sûreté de l'emploi sont complètement remis en cause. Nous deviendrons les marionnettes de nos ministères, nous serons à la merci de nos directeurs. Nous serons dans l'obligation de suivre nos missions qui pourront être transférées à des dizaines de kilomètres.</text:p>
      <text:p text:style-name="P7"/>
      <text:p text:style-name="P7"/>
      <text:p text:style-name="P4">GEOGRAPHIE REVISITEE:</text:p>
      <text:p text:style-name="P4"/>
      <text:p text:style-name="P7">Les nouvelles cartes des nouvelles implantations ont été diffusées brutalement. Dans chaque département, les délocalisations de services, notamment vers la province, les suppressions de structures et la poursuite accrue des fusions de services accompagnées de la suppression drastique d'emplois et de moyens budgétaires vont accroître la dégradation des conditions de travail et de vie au travail, et risquent de retentir sur la vie personnelle.</text:p>
      <text:p text:style-name="P7"><text:span text:style-name="T1">Même si le SDNC n'est pas impacté directement, nous le serons forcément à un certain moment .</text:span> Le ministère ne nous laissera pas tranquille.</text:p>
      <text:p text:style-name="P7"/>
      <text:p text:style-name="P7"/>
      <text:p text:style-name="P5">DIRECTION LOCALE: </text:p>
      <text:p text:style-name="P5"/>
      <text:p text:style-name="P8">Nous ne serons pas complices de la mise en place de la nouvelle vitrine de la DGFIP. </text:p>
      <text:p text:style-name="P8">En effet, Monsieur le directeur nous a confirmé que l'espace «  CO-WORKING » servirait de vitrine. Nous ne pouvons pas continuer à dialoguer avec la direction alors qu'elle n'entend pas nos inquiétudes quant aux risques psycho sociaux <text:span text:style-name="T2">que nos collègues subiront lors de la restructuration de ce service. Sans parler qu'entre chaque présentation de ce dossier à chaque instance , des changements sont effectués . Le directeur a vendu du rêve . Nous attendons de voir le résultat. </text:span></text:p>
      <text:p text:style-name="P9">De plus, nous <text:span text:style-name="T3">ne supportons plus le comportement déplacé et menaçant du directeur envers nos élus. Nous sommes blasés de ses monologues et d'entendre: «  Je suis le directeur , je fais ce que je veux ...». </text:span></text:p>
      <text:p text:style-name="P9">Nous sommes toujours en attente du rapport de l'I.G.F. concernant le transfert de la mission cadastrale <text:s/>à l'I.G.N. Espérons que celui-<text:span text:style-name="T4">c</text:span>i sera en notre faveur. </text:p>
      <text:p text:style-name="P3"/>
      <text:p text:style-name="P10"/>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fr" fo:country="FR"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fr" fo:country="FR"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07-04T14:00:35.642000000</meta:creation-date>
    <dc:date>2019-07-04T15:51:28.515000000</dc:date>
    <meta:editing-duration>PT15M9S</meta:editing-duration>
    <meta:editing-cycles>2</meta:editing-cycles>
    <meta:generator>LibreOffice/5.2.6.2.lin12$Windows_X86_64 LibreOffice_project/4ce9be4cf3128444b7c0469ec0c15ec16487c08b</meta:generator>
    <meta:document-statistic meta:table-count="0" meta:image-count="1" meta:object-count="0" meta:page-count="1" meta:paragraph-count="12" meta:word-count="337" meta:character-count="2087" meta:non-whitespace-character-count="1754"/>
  </office:meta>
</office:document-meta>
</file>