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DF0000012F75FABCBC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color="#000000" style:font-name="Times New Roman" officeooo:rsid="001a198c" officeooo:paragraph-rsid="001a198c"/>
    </style:style>
    <style:style style:name="P2" style:family="paragraph" style:parent-style-name="Standard">
      <style:paragraph-properties fo:text-align="justify" style:justify-single-word="false"/>
      <style:text-properties fo:color="#000000" style:font-name="Times New Roman" officeooo:rsid="001a198c" officeooo:paragraph-rsid="001a198c"/>
    </style:style>
    <style:style style:name="P3" style:family="paragraph" style:parent-style-name="Standard">
      <style:paragraph-properties fo:text-align="justify" style:justify-single-word="false"/>
      <style:text-properties fo:color="#000000" style:font-name="Times New Roman" officeooo:rsid="001a198c" officeooo:paragraph-rsid="00211ef4"/>
    </style:style>
    <style:style style:name="P4" style:family="paragraph" style:parent-style-name="Standard">
      <style:paragraph-properties fo:text-align="center" style:justify-single-word="false"/>
      <style:text-properties fo:color="#000000" style:font-name="Times New Roman" officeooo:rsid="001a198c" officeooo:paragraph-rsid="001a198c"/>
    </style:style>
    <style:style style:name="P5" style:family="paragraph" style:parent-style-name="Standard">
      <style:paragraph-properties fo:text-align="center" style:justify-single-word="false"/>
      <style:text-properties fo:color="#000000" style:font-name="Times New Roman" officeooo:rsid="001a198c" officeooo:paragraph-rsid="001bd0bc"/>
    </style:style>
    <style:style style:name="P6" style:family="paragraph" style:parent-style-name="Standard">
      <style:paragraph-properties fo:text-align="start" style:justify-single-word="false"/>
      <style:text-properties fo:color="#000000" style:font-name="Times New Roman" officeooo:rsid="001a198c" officeooo:paragraph-rsid="001a198c"/>
    </style:style>
    <style:style style:name="P7" style:family="paragraph" style:parent-style-name="Standard">
      <style:paragraph-properties fo:text-align="center" style:justify-single-word="false"/>
      <style:text-properties fo:color="#000000" style:font-name="Times New Roman" fo:font-weight="bold" officeooo:rsid="001a198c" officeooo:paragraph-rsid="001a198c" style:font-weight-asian="bold" style:font-weight-complex="bold"/>
    </style:style>
    <style:style style:name="P8" style:family="paragraph" style:parent-style-name="Standard">
      <style:paragraph-properties fo:text-align="start" style:justify-single-word="false"/>
      <style:text-properties fo:color="#000000" style:font-name="Times New Roman" fo:font-weight="bold" officeooo:rsid="001a198c" officeooo:paragraph-rsid="001a198c" style:font-weight-asian="bold" style:font-weight-complex="bold"/>
    </style:style>
    <style:style style:name="P9" style:family="paragraph" style:parent-style-name="Standard">
      <style:paragraph-properties fo:text-align="start" style:justify-single-word="false"/>
      <style:text-properties fo:color="#000000" style:font-name="Times New Roman" fo:font-weight="bold" officeooo:rsid="001bd0bc" officeooo:paragraph-rsid="001bd0bc" style:font-weight-asian="bold" style:font-weight-complex="bold"/>
    </style:style>
    <style:style style:name="P10" style:family="paragraph" style:parent-style-name="Standard">
      <style:paragraph-properties fo:text-align="center" style:justify-single-word="false"/>
      <style:text-properties fo:color="#000000" style:font-name="Times New Roman" officeooo:rsid="00211ef4" officeooo:paragraph-rsid="00211ef4"/>
    </style:style>
    <style:style style:name="P11" style:family="paragraph" style:parent-style-name="Standard">
      <style:paragraph-properties fo:text-align="start" style:justify-single-word="false"/>
      <style:text-properties fo:color="#000000" style:font-name="Times New Roman" officeooo:rsid="001bd0bc" officeooo:paragraph-rsid="001bd0bc"/>
    </style:style>
    <style:style style:name="P12" style:family="paragraph" style:parent-style-name="Standard">
      <style:paragraph-properties fo:text-align="start" style:justify-single-word="false"/>
      <style:text-properties fo:color="#000000" style:font-name="Times New Roman" officeooo:rsid="001bd0bc" officeooo:paragraph-rsid="00211ef4"/>
    </style:style>
    <style:style style:name="P13" style:family="paragraph" style:parent-style-name="Standard">
      <style:paragraph-properties fo:text-align="center" style:justify-single-word="false"/>
      <style:text-properties fo:color="#000000" style:font-name="Times New Roman" officeooo:rsid="001bd0bc" officeooo:paragraph-rsid="001bd0bc"/>
    </style:style>
    <style:style style:name="P14" style:family="paragraph" style:parent-style-name="Standard">
      <style:paragraph-properties fo:text-align="justify" style:justify-single-word="false"/>
      <style:text-properties fo:color="#000000" style:font-name="Times New Roman" fo:font-size="12pt" officeooo:rsid="001a198c" officeooo:paragraph-rsid="001a198c" style:font-size-asian="12pt" style:font-size-complex="12pt"/>
    </style:style>
    <style:style style:name="P15" style:family="paragraph" style:parent-style-name="Standard">
      <style:paragraph-properties fo:text-align="center" style:justify-single-word="false"/>
      <style:text-properties fo:color="#000000" style:font-name="Times New Roman" fo:font-size="12pt" fo:font-weight="bold" officeooo:rsid="00211ef4" officeooo:paragraph-rsid="00211ef4" style:font-size-asian="12pt" style:font-weight-asian="bold" style:font-size-complex="12pt" style:font-weight-complex="bold"/>
    </style:style>
    <style:style style:name="P16" style:family="paragraph" style:parent-style-name="Standard">
      <style:paragraph-properties fo:text-align="center" style:justify-single-word="false"/>
      <style:text-properties fo:color="#000000" style:font-name="Times New Roman" fo:font-size="12pt" fo:font-weight="bold" style:font-size-asian="12pt" style:font-weight-asian="bold" style:font-size-complex="12pt" style:font-weight-complex="bold"/>
    </style:style>
    <style:style style:name="P17" style:family="paragraph" style:parent-style-name="Standard">
      <style:paragraph-properties fo:text-align="justify" style:justify-single-word="false"/>
      <style:text-properties fo:color="#000000" style:font-name="Times New Roman" fo:font-size="8pt" officeooo:rsid="001a198c" officeooo:paragraph-rsid="001a198c" style:font-size-asian="7pt" style:font-size-complex="8pt"/>
    </style:style>
    <style:style style:name="P18" style:family="paragraph" style:parent-style-name="Standard">
      <style:paragraph-properties fo:text-align="center" style:justify-single-word="false"/>
      <style:text-properties fo:color="#000000" style:font-name="Times New Roman" fo:font-size="8pt" officeooo:rsid="00211ef4" officeooo:paragraph-rsid="00211ef4" style:font-size-asian="7pt" style:font-size-complex="8pt"/>
    </style:style>
    <style:style style:name="T1" style:family="text">
      <style:text-properties officeooo:rsid="001d1271"/>
    </style:style>
    <style:style style:name="T2" style:family="text">
      <style:text-properties officeooo:rsid="0020a8dd"/>
    </style:style>
    <style:style style:name="T3" style:family="text">
      <style:text-properties officeooo:rsid="0020a8dd" fo:background-color="transparent" loext:char-shading-value="0"/>
    </style:style>
    <style:style style:name="T4" style:family="text">
      <style:text-properties officeooo:rsid="00211ef4"/>
    </style:style>
    <style:style style:name="T5" style:family="text">
      <style:text-properties officeooo:rsid="001a198c"/>
    </style:style>
    <style:style style:name="T6" style:family="text">
      <style:text-properties officeooo:rsid="0024fa2b"/>
    </style:style>
    <style:style style:name="T7" style:family="text">
      <style:text-properties officeooo:rsid="0025a52f"/>
    </style:style>
    <style:style style:name="T8" style:family="text">
      <style:text-properties officeooo:rsid="00273f86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>
        <form:form form:name="rightForm" form:apply-filter="true" form:method="post" form:control-implementation="ooo:com.sun.star.form.component.Form" office:target-frame="right" xlink:href="" xlink:type="simple">
          <form:properties>
            <form:property form:property-name="PropertyChangeNotificationEnabled" office:value-type="boolean" office:boolean-value="true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Cher-<text:span text:style-name="T3">e-</text:span>s collègues,</text:p>
      <text:p text:style-name="P2"/>
      <text:p text:style-name="P2">Nous souhaitons la bienvenue aux <text:span text:style-name="T2">agents </text:span>de <text:span text:style-name="T6">la</text:span> <text:span text:style-name="T7">BNIPF</text:span>, ainsi <text:span text:style-name="T4">qu'à tous les </text:span>agents rattachés au SDNC.</text:p>
      <text:p text:style-name="P2"><text:span text:style-name="T6">La CGT compte un</text:span> syndicat des ouvriers <text:span text:style-name="T1">d’</text:span>état du SDNC. <text:span text:style-name="T6">En</text:span> <text:span text:style-name="T1">l’</text:span>absence <text:span text:style-name="T1">d’</text:span>une section fonctionnaire <text:s/>au sein du SDNC, <text:span text:style-name="T6">le syndicat des ouvriers d’État est</text:span> en étroite collaboration avec la CGT F<text:span text:style-name="T4">inances Publiques</text:span>, <text:span text:style-name="T4">sa section </text:span>78 ainsi <text:span text:style-name="T1">qu’</text:span>avec la fédération <text:span text:style-name="T4">CGT Finances </text:span>pour la construction <text:span text:style-name="T1">d’</text:span>une section commune fonctionnaires-ouvriers.</text:p>
      <text:p text:style-name="P17"/>
      <text:p text:style-name="P2">Le secrétaire général de la CGT SDNC <text:span text:style-name="T6">des ouvriers d’État</text:span> sera <text:span text:style-name="T1">l’</text:span>intermédiaire entre le directeur du SDNC et les principaux interlocuteurs de chaque section BNIC et BNIPF.</text:p>
      <text:p text:style-name="P17"/>
      <text:p text:style-name="P3"><text:span text:style-name="T4">Voici l</text:span>es <text:span text:style-name="T4">coordonnées</text:span> <text:span text:style-name="T4">du syndicat et de vos principaux interlocuteurs :</text:span></text:p>
      <text:p text:style-name="P3"/>
      <text:p text:style-name="P15">82, rue du Maréchal Lyautey - BP 3045 - 78103 SAINT GERMAIN EN LAYE CEDEX</text:p>
      <text:p text:style-name="P16">cgt.sdnc@dgfip.finances.gouv.fr – Tél. : 01 30 87 58 41</text:p>
      <text:p text:style-name="P14"/>
      <text:p text:style-name="P2"/>
      <text:p text:style-name="P7">Secrétaire</text:p>
      <text:p text:style-name="P4">Stéphane Antony : 01.30.87.58.53</text:p>
      <text:p text:style-name="P18"/>
      <text:p text:style-name="P7">Secrétaire adjoint</text:p>
      <text:p text:style-name="P5">Stéphane Trovo : 01.30.87.58.<text:span text:style-name="T8">00</text:span></text:p>
      <text:p text:style-name="P18"/>
      <text:p text:style-name="P7">Trésorière</text:p>
      <text:p text:style-name="P4">Corinne Pringarbe : 01.30.87.57.10</text:p>
      <text:p text:style-name="P18"/>
      <text:p text:style-name="P7">Trésorier adjoint</text:p>
      <text:p text:style-name="P4">Christophe Soler : 01.30.87.58.41</text:p>
      <text:p text:style-name="P10"/>
      <text:p text:style-name="P4"/>
      <text:p text:style-name="P8">Interlocuteurs BNIC :<text:tab/><text:tab/><text:tab/><text:tab/>Interlocuteurs BNIPF :</text:p>
      <text:p text:style-name="P6">Laurence Giraud :<text:tab/><text:tab/><text:tab/><text:tab/><text:tab/>Martine Perdigon : </text:p>
      <text:p text:style-name="P6"><text:span text:style-name="T4">laurence.giraud@dgfp.finances.gouv.fr</text:span><text:tab/><text:tab/><text:span text:style-name="T4">martine.perdigon.@dgfip.finances.gouv.fr</text:span><text:tab/><text:tab/></text:p>
      <text:p text:style-name="P11">Thierry Salager :<text:tab/><text:tab/><text:tab/><text:tab/><text:tab/>Antoine Anglade :</text:p>
      <text:p text:style-name="P12"><text:span text:style-name="T4">thierry.salager@dgfip.finances.gouv.fr</text:span><text:tab/><text:tab/>antoine.anglade@dgfip.finances.gouv.fr</text:p>
      <text:p text:style-name="P13"/>
      <text:p text:style-name="P5"/>
      <text:p text:style-name="P9">Correspondants CHSCT :<text:tab/><text:tab/><text:tab/><text:tab/>Correspondants C<text:span text:style-name="T4">omité </text:span>T<text:span text:style-name="T4">echnique </text:span>:</text:p>
      <text:p text:style-name="P12">Corinne Clement-Goudercourt : 01.30.97.45.13<text:tab/>Stéphane Antony <text:span text:style-name="T5">01.30.87.58.53</text:span></text:p>
      <text:p text:style-name="P12">Jennifer Moreau : 09.70.27.25.38<text:tab/><text:tab/><text:tab/>Christophe Soler <text:span text:style-name="T5">01.30.87.58.41</text:span></text:p>
      <text:p text:style-name="P12">Mickaël Amram (SDNC): 01.30.87.58.58 <text:tab/><text:tab/>Corinne Pringarbe <text:span text:style-name="T5">01.30.87.57.10</text:span></text:p>
      <text:p text:style-name="P12">Marie-Claire Barthoux : 01.30.86.26.03<text:tab/><text:tab/>Stéphane Trovo <text:span text:style-name="T5">01.30.87.58.00</text:span></text:p>
      <text:p text:style-name="P11"/>
      <text:p text:style-name="P11"/>
      <text:p text:style-name="P11">Nous restons à votre disposition,</text:p>
      <text:p text:style-name="P11"/>
      <text:p text:style-name="P11"><text:tab/><text:tab/><text:tab/><text:tab/><text:tab/><text:tab/><text:tab/><text:tab/><text:tab/><text:tab/>le secrétaire,</text:p>
      <text:p text:style-name="P11"><text:tab/><text:tab/><text:tab/><text:tab/><text:tab/><text:tab/><text:tab/><text:tab/><text:tab/><text:tab/>Stéphane Antony</text:p>
      <text:p text:style-name="P11"><draw:frame draw:style-name="fr1" draw:name="Image1" text:anchor-type="paragraph" svg:x="7.216cm" svg:y="0cm" svg:width="2.57cm" svg:height="3.5cm" draw:z-index="0"><draw:image xlink:href="Pictures/10000000000000DF0000012F75FABCBC.jpg" xlink:type="simple" xlink:show="embed" xlink:actuate="onLoad"/></draw:frame></text:p>
      <text:p text:style-name="P13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9-15T10:36:16.980000000</meta:creation-date>
    <dc:date>2018-02-21T10:44:24.542000000</dc:date>
    <meta:editing-duration>PT2H22M</meta:editing-duration>
    <meta:editing-cycles>11</meta:editing-cycles>
    <meta:generator>LibreOffice/4.3.7.2$Windows_x86 LibreOffice_project/8a35821d8636a03b8bf4e15b48f59794652c68ba</meta:generator>
    <meta:print-date>2017-10-13T14:21:16.441000000</meta:print-date>
    <meta:document-statistic meta:table-count="0" meta:image-count="1" meta:object-count="0" meta:page-count="1" meta:paragraph-count="28" meta:word-count="217" meta:character-count="1708" meta:non-whitespace-character-count="1473"/>
  </office:meta>
</office:document-meta>
</file>