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styles.xml" manifest:media-type="text/xml"/>
  <manifest:file-entry manifest:full-path="content.xml" manifest:media-type="text/xml"/>
  <manifest:file-entry manifest:full-path="meta.xml" manifest:media-type="text/xml"/>
  <manifest:file-entry manifest:full-path="settings.xml" manifest:media-type="text/xml"/>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Liberation Serif" svg:font-family="'Liberation Serif'"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Quotations">
      <style:paragraph-properties fo:text-align="center" style:justify-single-word="false"/>
    </style:style>
    <style:style style:name="P2" style:family="paragraph" style:parent-style-name="Quotations">
      <style:paragraph-properties fo:text-align="center" style:justify-single-word="false" style:writing-mode="lr-tb"/>
    </style:style>
    <style:style style:name="T1" style:family="text">
      <style:text-properties fo:language="fr" fo:country="FR"/>
    </style:style>
    <style:style style:name="Sect1" style:family="section">
      <style:section-properties fo:margin-left="0cm" fo:margin-right="0cm" style:editable="false">
        <style:columns fo:column-count="1" fo:column-gap="0cm"/>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h text:style-name="Heading_20_2" text:outline-level="2">La Cour des comptes dresse un bilan « contrasté » de la création de la direction générale des finances publiques (DGFIP), issue il y a dix ans de la fusion de deux directions de Bercy.</text:h>
      <text:p text:style-name="Text_20_body">A l'approche des ultimes arbitrages sur  <text:a xlink:type="simple" xlink:href="https://www.lesechos.fr/economie-france/budget-fiscalite/0301539251080-vers-une-rationalisation-de-la-collecte-des-impots-2167728.php" text:style-name="Internet_20_link" text:visited-style-name="Visited_20_Internet_20_Link">le plan de transformation « Action publique 2022 »</text:a> , la Cour des comptes a publié ce mercredi un bilan riche en enseignements sur une réforme engagée il y a dix ans : la fusion de la Direction générale des impôts (DGI) et de la Direction générale de la comptabilité publique (DGCP). Toutes deux ont constitué la Direction générale des finances publiques (DGFIP), un vaste ensemble de 103.000 agents, dont les missions vont de la collecte des impôts, au contrôle fiscal en passant par la gestion financière de l'Etat, le cadastre ou la publicité foncière... Cette fusion reste comme l'une des réformes emblématiques des politiques publiques sous Nicolas Sarkozy.</text:p>
      <text:h text:style-name="Heading_20_3" text:outline-level="3">Bilan « contrasté »</text:h>
      <text:p text:style-name="Text_20_body">Dix ans plus tard, la Cour des comptes en dresse un bilan <text:span text:style-name="Emphasis">« contrasté »</text:span>. Les magistrats reconnaissent que cette administration, avec 2.000 emplois supprimés chaque année en moyenne, a contribué en grande partie à la maîtrise des effectifs de l'Etat. <text:span text:style-name="Emphasis">« La majorité des particuliers bénéficie désormais d'un interlocuteur fiscal unique et la qualité de service s'est globalement améliorée »</text:span>, constatent-ils.</text:p>
      <text:p text:style-name="P2"><text:span text:style-name="T1">La Cour dresse un bilan contrasté de la création en 2008 de la DGFiP et appelle à accélérer sa transformation </text:span><text:a xlink:type="simple" xlink:href="https://t.co/2VthqAQ1Ka" text:style-name="Internet_20_link" text:visited-style-name="Visited_20_Internet_20_Link">https://t.co/2VthqAQ1Ka</text:a><text:span text:style-name="T1"> cc </text:span><text:a xlink:type="simple" xlink:href="https://twitter.com/dgfip_officiel?ref_src=twsrc%5Etfw" text:style-name="Internet_20_link" text:visited-style-name="Visited_20_Internet_20_Link">@dgfip_officiel</text:a><text:span text:style-name="T1"> </text:span><text:a xlink:type="simple" xlink:href="https://twitter.com/_Bercy_?ref_src=twsrc%5Etfw" text:style-name="Internet_20_link" text:visited-style-name="Visited_20_Internet_20_Link">@_Bercy_</text:a></text:p>
      <text:p text:style-name="P1">— Cour des comptes (@Courdescomptes) <text:a xlink:type="simple" xlink:href="https://twitter.com/Courdescomptes/status/1009345402439692289?ref_src=twsrc%5Etfw" text:style-name="Internet_20_link" text:visited-style-name="Visited_20_Internet_20_Link">20 juin 2018</text:a></text:p>
      <text:p text:style-name="Text_20_body">  </text:p>
      <text:p text:style-name="Text_20_body">Mais rien ne prouve que cette fusion a bien fait économiser de l'argent public. Concernant la masse salariale, ce rapprochement a occasionné un alignement par le haut des indemnités. Les deux métiers - impôts et trésorerie - sont restés distincts. <text:span text:style-name="Emphasis">« La création de la DGFIP relève davantage d'une juxtaposition des deux anciennes directions que d'une fusion »</text:span>, relève Raoul Briet, président de la première chambre.</text:p>
      <text:section text:style-name="Sect1" text:name="div_pub_dfp_PAVE-MOB1">
        <text:p text:style-name="Text_20_body"/>
      </text:section>
      <text:h text:style-name="Heading_20_3" text:outline-level="3">Plan à cinq ans</text:h>
      <text:p text:style-name="Text_20_body">La Cour des comptes encourage cette administration de Bercy à aller au bout de sa transformation. <text:span text:style-name="Emphasis">« La DGFIP doit passer à l'étape suivante et mettre sur la table un plan de transformation à cinq ans »,</text:span> recommande Didier Migaud, premier président de la Cour des comptes. Des réorganisations ont bien eu lieu, mais elles se sont souvent faites au coup par coup, pour ne pas brusquer les syndicats de la maison. Sans doute le précédent de la démission du ministre Christian Sautter, en 2000, a-t-il laissé des traces et incité ses successeurs à la plus grande prudence. Toutefois, <text:span text:style-name="Emphasis">« cette stratégie de transformation à bas bruit touche ses limites »</text:span>, considère aujourd'hui Didier Migaud.</text:p>
      <text:p text:style-name="Text_20_body"><text:soft-page-break/>La Cour des comptes a identifié plusieurs points durs, à commencer par les investissements informatiques. Il est rare de voir les magistrats financiers inviter les administrations à dépenser plus, mais ils ont constaté que, dans le cas de la DGFIP, les budgets informatiques ont été coupés de manière excessive. Selon eux, on y trouve encore des programmes datant des années 1960 en « Cobol », un langage informatique pour lequel on ne trouve plus d'experts aujourd'hui.<text:span text:style-name="Emphasis"> « La DGFIP a continué d'investir dans l'interface usager, mais pas dans le reste »</text:span>, observe Raoul Briet.</text:p>
      <text:h text:style-name="Heading_20_3" text:outline-level="3">Quelques pistes</text:h>
      <text:p text:style-name="Text_20_body">Ainsi  <text:a xlink:type="simple" xlink:href="https://www.lesechos.fr/economie-france/budget-fiscalite/0301545734065-la-declaration-des-revenus-2018-premiere-etape-avant-limpot-a-la-source-2168030.php" text:style-name="Internet_20_link" text:visited-style-name="Visited_20_Internet_20_Link">son adaptation au numérique serait plus lente</text:a> qu'à l'étranger. Et elle aurait conservé un réseau de 4.000 implantations dont 600 compteraient moins de 5 employés. Une dimension qui, pour la Cour, ne garantit pas un service satisfaisant. Ce rapport donne des pistes de modernisation qui auront sans doute un écho dans le plan « Action publique 2022 », attendu très prochainement. Il  <text:a xlink:type="simple" xlink:href="https://www.google.com/url?sa=t&amp;rct=j&amp;q=&amp;esrc=s&amp;source=web&amp;cd=1&amp;cad=rja&amp;uact=8&amp;ved=0ahUKEwjPrZeco-DbAhVGOxQKHTjkCYsQFggnMAA&amp;url=https%3A%2F%2Fwww.lesechos.fr%2Feconomie-france%2Fbudget-fiscalite%2F0301253397703-la-france-souffre-dune-multitude-de-petites-taxes-au-cout-de-collecte-eleve-2151563.php&amp;usg=AOvVaw1OHLLVq6pBD5zE1VAeOCrd" text:style-name="Internet_20_link" text:visited-style-name="Visited_20_Internet_20_Link">recommande de regrouper le recouvrement de la douane et celui de la DGFIP</text:a> , de transférer le cadastre à l'IGN ou encore de détacher le service des retraites de l'Etat.</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Mangal1" svg:font-family="Mangal"/>
    <style:font-face style:name="Liberation Serif" svg:font-family="'Liberation Serif'" style:font-family-generic="roman" style:font-pitch="variable"/>
    <style:font-face style:name="Liberation Sans" svg:font-family="'Liberation Sans'"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fr" fo:country="FR"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Liberation Serif" fo:font-size="12pt" fo:language="fr" fo:country="FR" style:letter-kerning="true" style:font-name-asian="SimSun" style:font-size-asian="10.5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Heading_20_2" style:display-name="Heading 2" style:family="paragraph" style:parent-style-name="Heading" style:next-style-name="Text_20_body" style:default-outline-level="2" style:list-style-name="" style:class="text">
      <style:paragraph-properties fo:margin-top="0.353cm" fo:margin-bottom="0.212cm" loext:contextual-spacing="false"/>
      <style:text-properties style:font-name="Liberation Serif" fo:font-family="'Liberation Serif'" style:font-family-generic="roman" style:font-pitch="variable" fo:font-size="18pt" fo:font-weight="bold" style:font-name-asian="SimSun" style:font-family-asian="SimSun" style:font-family-generic-asian="system" style:font-pitch-asian="variable" style:font-size-asian="18pt" style:font-weight-asian="bold" style:font-name-complex="Mangal" style:font-family-complex="Mangal"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list-style-name="" style:class="text">
      <style:paragraph-properties fo:margin-top="0.247cm" fo:margin-bottom="0.212cm" loext:contextual-spacing="false"/>
      <style:text-properties fo:color="#808080" style:font-name="Liberation Serif" fo:font-family="'Liberation Serif'" style:font-family-generic="roman" style:font-pitch="variable" fo:font-size="14pt" fo:font-weight="bold" style:font-name-asian="SimSun" style:font-family-asian="SimSun" style:font-family-generic-asian="system" style:font-pitch-asian="variable" style:font-size-asian="14pt" style:font-weight-asian="bold" style:font-name-complex="Mangal" style:font-family-complex="Mangal" style:font-family-generic-complex="system" style:font-pitch-complex="variable" style:font-size-complex="14pt" style:font-weight-complex="bold"/>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Emphasis" style:family="text">
      <style:text-properties fo:font-style="italic" style:font-style-asian="italic" style:font-style-complex="italic"/>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18-06-25T16:18:26.075000000</meta:creation-date>
    <dc:date>2018-06-25T16:18:51.301000000</dc:date>
    <meta:editing-duration>PT25S</meta:editing-duration>
    <meta:editing-cycles>1</meta:editing-cycles>
    <meta:document-statistic meta:table-count="0" meta:image-count="0" meta:object-count="0" meta:page-count="2" meta:paragraph-count="13" meta:word-count="621" meta:character-count="3783" meta:non-whitespace-character-count="3168"/>
    <meta:generator>LibreOffice/4.3.7.2$Windows_x86 LibreOffice_project/8a35821d8636a03b8bf4e15b48f59794652c68ba</meta:generator>
  </office:meta>
</office:document-meta>
</file>