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0000000AE000000D507463889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MT" svg:font-family="ArialMT" style:font-family-generic="swiss"/>
    <style:font-face style:name="Mangal1" svg:font-family="Mangal" style:font-pitch="variable"/>
    <style:font-face style:name="Microsoft YaHei" svg:font-family="'Microsoft YaHei'" style:font-pitch="variable"/>
    <style:font-face style:name="SimSun1" svg:font-family="SimSun, 宋体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ucida Calligraphy" svg:font-family="'Lucida Calligraphy', 'Courier New'" style:font-family-generic="script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Microsoft YaHei1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Corps_20_de_20_texte_20_2">
      <style:paragraph-properties fo:text-align="center" style:justify-single-word="false"/>
      <style:text-properties fo:font-size="16pt" style:font-name-asian="Arial Black" style:font-size-asian="16pt" style:font-size-complex="16pt"/>
    </style:style>
    <style:style style:name="P2" style:family="paragraph" style:parent-style-name="Sans_20_interligne">
      <style:paragraph-properties fo:text-align="justify" style:justify-single-word="false"/>
      <style:text-properties style:font-name="Arial" fo:font-size="11pt" style:font-size-asian="11pt" style:font-name-complex="Arial"/>
    </style:style>
    <style:style style:name="P3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 style:font-weight-complex="bold"/>
    </style:style>
    <style:style style:name="P4" style:family="paragraph" style:parent-style-name="Standard">
      <style:paragraph-properties fo:text-align="center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P5" style:family="paragraph" style:parent-style-name="Standard">
      <style:paragraph-properties fo:text-align="justify" style:justify-single-word="false"/>
    </style:style>
    <style:style style:name="P6" style:family="paragraph" style:parent-style-name="Standard">
      <style:paragraph-properties fo:text-align="justify" style:justify-single-word="false"/>
      <style:text-properties fo:color="#000000" fo:font-size="14pt" style:font-size-asian="14pt" style:font-size-complex="14pt"/>
    </style:style>
    <style:style style:name="P7" style:family="paragraph" style:parent-style-name="Standard">
      <style:paragraph-properties fo:text-align="justify" style:justify-single-word="false"/>
      <style:text-properties fo:color="#000000" fo:font-size="14pt" officeooo:paragraph-rsid="0019e87b" style:font-size-asian="14pt" style:font-size-complex="14pt"/>
    </style:style>
    <style:style style:name="P8" style:family="paragraph" style:parent-style-name="Standard">
      <style:paragraph-properties fo:text-align="justify" style:justify-single-word="false"/>
      <style:text-properties fo:color="#000000" fo:font-size="14pt" officeooo:rsid="0017661e" officeooo:paragraph-rsid="0017529e" style:font-size-asian="14pt" style:font-size-complex="14pt"/>
    </style:style>
    <style:style style:name="P9" style:family="paragraph" style:parent-style-name="Standard">
      <style:paragraph-properties fo:text-align="justify" style:justify-single-word="false"/>
      <style:text-properties fo:color="#000000" fo:font-size="14pt" fo:font-style="normal" style:font-size-asian="14pt" style:font-style-asian="normal" style:font-size-complex="14pt" style:font-style-complex="normal"/>
    </style:style>
    <style:style style:name="P10" style:family="paragraph" style:parent-style-name="Standard">
      <style:paragraph-properties fo:text-align="justify" style:justify-single-word="false"/>
      <style:text-properties fo:color="#000000" fo:font-size="14pt" fo:font-weight="bold" style:font-size-asian="14pt" style:font-weight-asian="bold" style:font-size-complex="14pt" style:font-weight-complex="bold"/>
    </style:style>
    <style:style style:name="P11" style:family="paragraph" style:parent-style-name="Standard">
      <style:paragraph-properties fo:text-align="justify" style:justify-single-word="false"/>
      <style:text-properties fo:color="#000000" fo:font-size="14pt" fo:font-weight="bold" officeooo:rsid="0017529e" officeooo:paragraph-rsid="0017529e" style:font-size-asian="14pt" style:font-weight-asian="bold" style:font-size-complex="14pt" style:font-weight-complex="bold"/>
    </style:style>
    <style:style style:name="P12" style:family="paragraph" style:parent-style-name="Standard">
      <style:paragraph-properties fo:text-align="center" style:justify-single-word="false"/>
      <style:text-properties fo:color="#000000" fo:font-size="14pt" fo:font-weight="bold" style:font-size-asian="14pt" style:font-weight-asian="bold" style:font-size-complex="14pt" style:font-weight-complex="bold"/>
    </style:style>
    <style:style style:name="P13" style:family="paragraph" style:parent-style-name="Standard">
      <style:paragraph-properties fo:text-align="justify" style:justify-single-word="false"/>
      <style:text-properties fo:color="#000000" fo:font-size="14pt" fo:font-weight="bold" officeooo:rsid="001c0aeb" officeooo:paragraph-rsid="001c0aeb" style:font-size-asian="14pt" style:font-weight-asian="bold" style:font-size-complex="14pt" style:font-weight-complex="bold"/>
    </style:style>
    <style:style style:name="P14" style:family="paragraph" style:parent-style-name="Standard">
      <style:paragraph-properties fo:text-align="justify" style:justify-single-word="false"/>
      <style:text-properties fo:color="#000000" fo:font-size="14pt" style:font-name-asian="Times New Roman" style:font-size-asian="14pt" style:font-name-complex="Times New Roman" style:font-size-complex="14pt"/>
    </style:style>
    <style:style style:name="P15" style:family="paragraph" style:parent-style-name="Standard">
      <style:paragraph-properties fo:text-align="justify" style:justify-single-word="false"/>
      <style:text-properties fo:color="#000000" fo:font-size="14pt" fo:font-style="italic" fo:font-weight="bold" officeooo:rsid="0017661e" officeooo:paragraph-rsid="0017529e" style:font-size-asian="14pt" style:font-style-asian="italic" style:font-weight-asian="bold" style:font-size-complex="14pt" style:font-style-complex="italic" style:font-weight-complex="bold"/>
    </style:style>
    <style:style style:name="P16" style:family="paragraph" style:parent-style-name="Standard">
      <style:paragraph-properties fo:text-align="justify" style:justify-single-word="false"/>
      <style:text-properties fo:color="#000000"/>
    </style:style>
    <style:style style:name="P17" style:family="paragraph" style:parent-style-name="Standard">
      <style:paragraph-properties fo:text-align="justify" style:justify-single-word="false"/>
      <style:text-properties fo:color="#000000" officeooo:paragraph-rsid="0017529e"/>
    </style:style>
    <style:style style:name="P18" style:family="paragraph" style:parent-style-name="Standard">
      <style:paragraph-properties fo:text-align="justify" style:justify-single-word="false"/>
      <style:text-properties fo:color="#000000" officeooo:paragraph-rsid="0019e87b"/>
    </style:style>
    <style:style style:name="P19" style:family="paragraph" style:parent-style-name="Standard">
      <style:paragraph-properties fo:text-align="justify" style:justify-single-word="false"/>
      <style:text-properties fo:color="#000000" fo:font-style="normal" fo:font-weight="normal" officeooo:rsid="0017661e" officeooo:paragraph-rsid="0017661e" style:font-style-asian="normal" style:font-weight-asian="normal" style:font-style-complex="normal" style:font-weight-complex="normal"/>
    </style:style>
    <style:style style:name="P20" style:family="paragraph" style:parent-style-name="Standard">
      <style:paragraph-properties fo:text-align="justify" style:justify-single-word="false"/>
      <style:text-properties fo:color="#000000" fo:font-size="11pt" fo:font-style="italic" style:font-size-asian="11pt" style:font-style-asian="italic" style:font-size-complex="11pt" style:font-style-complex="italic"/>
    </style:style>
    <style:style style:name="P21" style:family="paragraph" style:parent-style-name="Standard">
      <style:paragraph-properties fo:text-align="justify" style:justify-single-word="false"/>
      <style:text-properties fo:color="#000000" style:font-name="Times New Roman" fo:font-size="14pt" style:text-underline-style="solid" style:text-underline-width="auto" style:text-underline-color="font-color" fo:font-weight="normal" style:font-size-asian="14pt" style:font-weight-asian="normal" style:font-name-complex="Times New Roman" style:font-size-complex="14pt" style:font-weight-complex="normal"/>
    </style:style>
    <style:style style:name="P22" style:family="paragraph" style:parent-style-name="Standard">
      <style:paragraph-properties fo:margin-top="0.3cm" fo:margin-bottom="0cm" loext:contextual-spacing="false" fo:text-align="justify" style:justify-single-word="false" fo:background-color="#ffffff">
        <style:background-image/>
      </style:paragraph-properties>
    </style:style>
    <style:style style:name="P23" style:family="paragraph" style:parent-style-name="Standard">
      <style:paragraph-properties fo:margin-top="0.101cm" fo:margin-bottom="0cm" loext:contextual-spacing="false" fo:text-align="center" style:justify-single-word="false"/>
    </style:style>
    <style:style style:name="P24" style:family="paragraph" style:parent-style-name="Sans_20_interligne" style:master-page-name="Standard">
      <style:paragraph-properties fo:text-align="justify" style:justify-single-word="false" style:page-number="auto"/>
      <style:text-properties style:font-name="Arial" fo:font-size="11pt" style:font-size-asian="11pt" style:font-name-complex="Arial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font-size="14pt" officeooo:rsid="00142f85" style:font-size-asian="14pt" style:font-size-complex="14pt"/>
    </style:style>
    <style:style style:name="T3" style:family="text">
      <style:text-properties fo:font-size="14pt" officeooo:rsid="0015b703" style:font-size-asian="14pt" style:font-size-complex="14pt"/>
    </style:style>
    <style:style style:name="T4" style:family="text">
      <style:text-properties fo:font-size="14pt" officeooo:rsid="0016aa3d" style:font-size-asian="14pt" style:font-size-complex="14pt"/>
    </style:style>
    <style:style style:name="T5" style:family="text">
      <style:text-properties fo:font-size="14pt" officeooo:rsid="0017529e" style:font-size-asian="14pt" style:font-size-complex="14pt"/>
    </style:style>
    <style:style style:name="T6" style:family="text">
      <style:text-properties fo:font-size="14pt" officeooo:rsid="0017661e" style:font-size-asian="14pt" style:font-size-complex="14pt"/>
    </style:style>
    <style:style style:name="T7" style:family="text">
      <style:text-properties fo:font-size="14pt" officeooo:rsid="00185424" style:font-size-asian="14pt" style:font-size-complex="14pt"/>
    </style:style>
    <style:style style:name="T8" style:family="text">
      <style:text-properties fo:font-size="14pt" officeooo:rsid="0019e87b" style:font-size-asian="14pt" style:font-size-complex="14pt"/>
    </style:style>
    <style:style style:name="T9" style:family="text">
      <style:text-properties fo:font-size="14pt" officeooo:rsid="00105667" style:font-size-asian="14pt" style:font-size-complex="14pt"/>
    </style:style>
    <style:style style:name="T10" style:family="text">
      <style:text-properties fo:font-size="14pt" officeooo:rsid="0010a787" style:font-size-asian="14pt" style:font-size-complex="14pt"/>
    </style:style>
    <style:style style:name="T11" style:family="text">
      <style:text-properties fo:font-size="14pt" officeooo:rsid="0011a5b0" style:font-size-asian="14pt" style:font-size-complex="14pt"/>
    </style:style>
    <style:style style:name="T12" style:family="text">
      <style:text-properties fo:font-size="14pt" fo:font-weight="bold" style:font-size-asian="14pt" style:font-weight-asian="bold" style:font-size-complex="14pt" style:font-weight-complex="bold"/>
    </style:style>
    <style:style style:name="T13" style:family="text">
      <style:text-properties fo:font-size="14pt" fo:font-weight="bold" officeooo:rsid="0016aa3d" style:font-size-asian="14pt" style:font-weight-asian="bold" style:font-size-complex="14pt" style:font-weight-complex="bold"/>
    </style:style>
    <style:style style:name="T14" style:family="text">
      <style:text-properties fo:font-size="14pt" fo:font-weight="bold" officeooo:rsid="0017529e" style:font-size-asian="14pt" style:font-weight-asian="bold" style:font-size-complex="14pt" style:font-weight-complex="bold"/>
    </style:style>
    <style:style style:name="T15" style:family="text">
      <style:text-properties fo:font-size="14pt" fo:font-weight="bold" officeooo:rsid="0019e87b" style:font-size-asian="14pt" style:font-weight-asian="bold" style:font-size-complex="14pt" style:font-weight-complex="bold"/>
    </style:style>
    <style:style style:name="T16" style:family="text">
      <style:text-properties fo:font-size="14pt" fo:font-weight="bold" officeooo:rsid="001cf5cc" style:font-size-asian="14pt" style:font-weight-asian="bold" style:font-size-complex="14pt" style:font-weight-complex="bold"/>
    </style:style>
    <style:style style:name="T17" style:family="text">
      <style:text-properties fo:font-size="14pt" fo:font-style="italic" style:font-size-asian="14pt" style:font-style-asian="italic" style:font-size-complex="14pt" style:font-style-complex="italic"/>
    </style:style>
    <style:style style:name="T18" style:family="text">
      <style:text-properties fo:font-size="14pt" fo:font-style="italic" officeooo:rsid="000f3077" style:font-size-asian="14pt" style:font-style-asian="italic" style:font-size-complex="14pt" style:font-style-complex="italic"/>
    </style:style>
    <style:style style:name="T19" style:family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T20" style:family="text">
      <style:text-properties fo:font-size="14pt" fo:font-style="italic" fo:font-weight="bold" officeooo:rsid="0017661e" style:font-size-asian="14pt" style:font-style-asian="italic" style:font-weight-asian="bold" style:font-size-complex="14pt" style:font-style-complex="italic" style:font-weight-complex="bold"/>
    </style:style>
    <style:style style:name="T21" style:family="text">
      <style:text-properties fo:font-size="14pt" fo:font-style="normal" style:font-size-asian="14pt" style:font-style-asian="normal" style:font-size-complex="14pt" style:font-style-complex="normal"/>
    </style:style>
    <style:style style:name="T22" style:family="text">
      <style:text-properties fo:font-size="14pt" fo:font-style="normal" fo:font-weight="bold" style:font-size-asian="14pt" style:font-style-asian="normal" style:font-weight-asian="bold" style:font-size-complex="14pt" style:font-style-complex="normal" style:font-weight-complex="bold"/>
    </style:style>
    <style:style style:name="T23" style:family="text">
      <style:text-properties officeooo:rsid="0017529e"/>
    </style:style>
    <style:style style:name="T24" style:family="text">
      <style:text-properties officeooo:rsid="0019e87b"/>
    </style:style>
    <style:style style:name="T25" style:family="text">
      <style:text-properties fo:color="#000000" style:font-name="Times New Roman" fo:font-size="14pt" style:text-underline-style="none" fo:font-weight="normal" style:font-size-asian="14pt" style:font-weight-asian="normal" style:font-name-complex="Times New Roman" style:font-size-complex="14pt" style:font-weight-complex="normal"/>
    </style:style>
    <style:style style:name="T26" style:family="text">
      <style:text-properties fo:color="#000000"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c0c0c0" style:background-transparency="0%" fo:padding-left="0.263cm" fo:padding-right="0.263cm" fo:padding-top="0.136cm" fo:padding-bottom="0.136cm" fo:border="0.51pt solid #000000">
        <style:background-image/>
      </style:graphic-properties>
    </style:style>
    <style:style style:name="fr2" style:family="graphic" style:parent-style-name="Graphics">
      <style:graphic-properties fo:margin-left="0cm" fo:margin-right="0cm" style:vertical-pos="top" style:vertical-rel="baseline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Sect1" style:family="section">
      <style:section-properties text:dont-balance-text-columns="true" style:writing-mode="lr-tb" style:editable="false">
        <style:columns fo:column-count="1" fo:column-gap="0cm"/>
        <text:notes-configuration text:note-class="footnote"/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4"><draw:frame draw:style-name="fr1" draw:name="Cadre1" text:anchor-type="char" svg:x="3.067cm" svg:y="0.019cm" svg:width="14.22cm" svg:height="2.79cm" draw:z-index="1"><draw:text-box><text:p text:style-name="P3">Annonces du 11 juillet</text:p><text:p text:style-name="P4">UN VERITABLE PLAN </text:p><text:p text:style-name="P4">DE LIQUIDATION DE LA DGFIP</text:p><text:p text:style-name="P1"><text:s/></text:p></draw:text-box></draw:frame><draw:frame draw:style-name="fr2" draw:name="Image1" text:anchor-type="as-char" svg:width="2.926cm" svg:height="3.577cm" draw:z-index="0"><draw:image xlink:href="Pictures/10000200000000AE000000D507463889.png" xlink:type="simple" xlink:show="embed" xlink:actuate="onLoad"/></draw:frame></text:p>
      <text:p text:style-name="P2"/>
      <text:section text:style-name="Sect1" text:name="Section1">
        <text:p text:style-name="P6">Le 11 juillet 2018 se tenait le séminaire des hauts cadres du Ministère de l'Action et des Comptes Publics. </text:p>
        <text:p text:style-name="P6"/>
        <text:p text:style-name="P16"><text:span text:style-name="T1">Le secrétaire d’État auprès du ministre, M. Olivier Dussopt, a évoqué </text:span><text:span text:style-name="T12">«</text:span><text:span text:style-name="T19"> la suppression de la compétence de la CAP sur les mutations ».</text:span><text:span text:style-name="T1"> En clair, il n’y aurait plus de CAP ni nationale, ni locale pour les mutations. <text:s/>Les agents seraient affectés directement par le directeur sans aucun recours possible.</text:span></text:p>
        <text:p text:style-name="P6"/>
        <text:p text:style-name="P6">Dussopt propose également de déconcentrer largement entre les mains des directeurs la promotion interne et les sanctions disciplinaires. <text:s/>Les agents seraient livrés sans droit à l'arbitraire. </text:p>
        <text:p text:style-name="P6"/>
        <text:p text:style-name="P16"><text:span text:style-name="T1">Il propose </text:span><text:span text:style-name="T9">aussi</text:span><text:span text:style-name="T1"> </text:span><text:span text:style-name="T19">« un élargissement du recours au contrat »</text:span><text:span text:style-name="T1">, la </text:span><text:span text:style-name="T12">rémunération au mérite</text:span><text:span text:style-name="T1"> et enfin </text:span><text:span text:style-name="T17">« un </text:span><text:span text:style-name="T19">accompagnement renforcé</text:span><text:span text:style-name="T17"> en matière d'évolution de carrière</text:span><text:span text:style-name="T18">. […] </text:span><text:span text:style-name="T17">Nous devrons être exemplaires et particulièrement innovants dans ce domaine pour que des mécanismes de coopération inter-directionnels, inter-ministériels et inter-fonctions publiques se mettent en œuvre à l'échelle des bassins d'emplois, et qu'une réponse personnalisée soit apportée aux agents concernés par la suppression de leur emploi ».</text:span></text:p>
        <text:p text:style-name="P9">Les agents dont l'emploi sera supprimé ne sont donc plus du tout assurés de rester dans l 'administration qu'ils ont choisie. </text:p>
        <text:p text:style-name="P6">En clair, un « plan social » à grande échelle se prépare. </text:p>
        <text:p text:style-name="P6"/>
        <text:p text:style-name="P16"><text:span text:style-name="T1">Le ministre Gérald Darmanin s’est également exprimé. Il annonce </text:span><text:span text:style-name="T12">«</text:span><text:span text:style-name="T19"> la réorganisation du fonctionnement de nos réseaux ».</text:span></text:p>
        <text:p text:style-name="P6"/>
        <text:p text:style-name="P16"><text:span text:style-name="T1">D'ici à un an et demi, il prévoit </text:span><text:span text:style-name="T17">« le rapprochement entre le recouvrement réalisé au sein de la sphère Etat et de la sphère sociale par </text:span><text:span text:style-name="T19">la constitution d'une agence unique de recouvrement</text:span><text:span text:style-name="T17"> ». </text:span><text:span text:style-name="T1"><text:s/>Le recouvrement de l'impôt est </text:span><text:span text:style-name="T7">ainsi </text:span><text:span text:style-name="T1">voué à sortir de la DGFIP pour fusionner avec le recouvrement URSSAF. Cela correspond à la volonté gouvernementale d'aller vers la fusion IR-CSG, rendue possible par le prélèvement à la source et de permettre à l’État de faire main basse sur le budget de la Sécurité Sociale (maladie, retraite…).</text:span></text:p>
        <text:p text:style-name="P17"><text:span text:style-name="T5">La création d</text:span><text:span text:style-name="T7">'une </text:span><text:span text:style-name="T5">agence e</text:span><text:span text:style-name="T6">s</text:span><text:span text:style-name="T5">t conforme aux préconisations du Comité Action </text:span><text:span text:style-name="T6">P</text:span><text:span text:style-name="T5">ublique 2022. </text:span><text:span text:style-name="T6">Le Figaro du 17 juillet publie des extraits du rapport de ce comité. Dans le cas de Bercy, il est proposé que le </text:span><text:span text:style-name="T20">« recouvrement de l'impôt, le contrôle, le conseil aux entreprises, les statistiques ou les études économiques, les missions de la Direction </text:span><text:soft-page-break/><text:span text:style-name="T20">générale des Douanes soient conduites par des agences ».</text:span></text:p>
        <text:p text:style-name="P19"><text:span text:style-name="T1">Pour la DGFIP, le recouvrement</text:span><text:span text:style-name="T12"> mais aussi le contrôle</text:span><text:span text:style-name="T1"> sont donc visés par le passage en </text:span><text:span text:style-name="T12">« agences »</text:span><text:span text:style-name="T1">. Rappelons que ces structures fonctionnement suivant les règles de droit privé </text:span><text:span text:style-name="T7">et passent un contrat avec l'état</text:span><text:span text:style-name="T1">. <text:s/>Dans ce cadre le statut n'a plus sa place. Le service public non plus.</text:span></text:p>
        <text:p text:style-name="P15"/>
        <text:p text:style-name="P8"/>
        <text:p text:style-name="P16"><text:span text:style-name="T1">Darmanin annonce ensuite la mise en place d'un </text:span><text:span text:style-name="T12">« compte financier unique »</text:span><text:span text:style-name="T1">. </text:span><text:span text:style-name="T2">Il s'agit de fusionner le compte administratif de l'ordonnateur et le compte de gestion du comptable public. </text:span><text:span text:style-name="T1">Cel</text:span><text:span text:style-name="T2">a a pour conséquence</text:span><text:span text:style-name="T1"> </text:span><text:span text:style-name="T2">la disparition de la</text:span><text:span text:style-name="T1"> séparation ordonnateur-comptable et du même coup </text:span><text:span text:style-name="T2">crée les conditions pour</text:span><text:span text:style-name="T1"> la fermeture en masse des trésoreries de proximité. Signalons que dès le lendemain de l'intervention du ministre, le Directeur général annonçait devant un auditoire patronal</text:span><text:span text:style-name="T17"> « l'accélération »</text:span><text:span text:style-name="T1"> prochaine des fermetures de trésoreries.</text:span></text:p>
        <text:p text:style-name="P6"/>
        <text:p text:style-name="P16"><text:span text:style-name="T10">Par ailleurs, Gérald Darmanin</text:span><text:span text:style-name="T1"> annonce </text:span><text:span text:style-name="T12">l'expérimentation d'agences comptables</text:span><text:span text:style-name="T1"> pour les plus grandes collectivités et </text:span><text:span text:style-name="T12">la fin du paiement en numéraire auprès du réseau de la DGFIP</text:span><text:span text:style-name="T1">. </text:span></text:p>
        <text:p text:style-name="P6"/>
        <text:p text:style-name="P16"><text:span text:style-name="T1">Un appel d'offres sera lancé en 2019 </text:span><text:span text:style-name="T17">« qui permettra à ceux de La Poste ou des buralistes ou tout autre réseau »</text:span><text:span text:style-name="T1"> d'accepter ces règlements. La Poste, les bureaux de tabac, et pourquoi pas les grandes chaînes de supermarchés pour encaisser les produits de l’État ou des collectivités ! Après l'impôt sur le revenu collecté par les entreprises, il s’agit d’une nouvelle privatisation : celle du recouvrement d'une partie des recettes de l’État. </text:span></text:p>
        <text:p text:style-name="P6"/>
        <text:p text:style-name="P16"><text:span text:style-name="T10">De même, l</text:span><text:span text:style-name="T1">e ministre annonce le recours accru au </text:span><text:span text:style-name="T12">« data-</text:span><text:span text:style-name="T16">min</text:span><text:span text:style-name="T12">ing »</text:span><text:span text:style-name="T1"> en matière de contrôle fiscal. Cela remet en cause toute la chaîne fiscale : </text:span><text:span text:style-name="T3">services de </text:span><text:span text:style-name="T1">programmation et </text:span><text:span text:style-name="T4">de </text:span><text:span text:style-name="T1">contrôle sur place </text:span><text:span text:style-name="T4">(alors que les premiers résultats, </text:span><text:span text:style-name="T8">par exemple</text:span><text:span text:style-name="T4"> dans le 92, sont tout sauf probants).</text:span></text:p>
        <text:p text:style-name="P6"/>
        <text:p text:style-name="P16"><text:span text:style-name="T1">Darmanin poursuit avec la généralisation des </text:span><text:span text:style-name="T17">« accueils du public par prise de rendez-vous »</text:span><text:span text:style-name="T1"> . Cela signifie </text:span><text:span text:style-name="T12">la fin de l'accueil du public sans rendez-vous</text:span><text:span text:style-name="T1">. Tous les accueils existants sont voués par le </text:span><text:span text:style-name="T8">m</text:span><text:span text:style-name="T1">inistre à la disparition. </text:span></text:p>
        <text:p text:style-name="P6"/>
        <text:p text:style-name="P18"><text:span text:style-name="T1">Le ministre, après avoir évoqué sa volonté de développer </text:span><text:span text:style-name="T19">« les maisons de service au public »</text:span><text:span text:style-name="T1"> et les «</text:span><text:span text:style-name="T17"> permanences mobiles au plus près des lieux de vie », </text:span><text:span text:style-name="T1">indique avoir demandé au directeur général de lui proposer une </text:span><text:span text:style-name="T19">« organisation différente entre le front et le back-office »</text:span><text:span text:style-name="T1">. Maison de service public, retour des « Fiscobus », réorganisation front et back-office… Tout cela condamne notre réseau de proximité de plein exercice. La Cour des comptes a déjà donné l'objectif d'un seul service de publicité foncière au niveau national en lieu et place des 354 <text:s/>SPF existants. Le quotidien Les Echos rapporte </text:span><text:span text:style-name="T12">qu'il est question de n'avoir plus qu'un seul SIE et un seul SIP par département</text:span><text:span text:style-name="T1">. </text:span></text:p>
        <text:p text:style-name="P7"/>
        <text:p text:style-name="P18"><text:soft-page-break/><text:span text:style-name="T1">Par ailleurs, Darmanin annonce </text:span><text:span text:style-name="T12">«</text:span><text:span text:style-name="T19"> une réorganisation territoriale de l'administration </text:span><text:span text:style-name="T12">»</text:span><text:span text:style-name="T1">. </text:span></text:p>
        <text:p text:style-name="P16"><text:span text:style-name="T1">Ce projet consiste </text:span><text:span text:style-name="T17">« en un mouvement de déconcentration d'une partie des services qui sont actuellement en Ile-de-France afin de les réimplanter en régions et des services actuellement dans les métropoles afin de les réimplanter dans les territoires ruraux ou péri-urbains »</text:span><text:span text:style-name="T1">. Cela signifie le démantèlement des administrations centrales garantes de l'application uniforme de la loi sur tout le territoire. Ces services seraient éclatés en </text:span><text:span text:style-name="T12">pôles régionaux</text:span><text:span text:style-name="T1"> sous la tutelle des autorités régionales (préfets de région...) avec tous les risques d'inégalités supplémentaires devant la loi. </text:span></text:p>
        <text:p text:style-name="P6"/>
        <text:p text:style-name="P16"><text:span text:style-name="T1">Le </text:span><text:span text:style-name="T22">transfert des services</text:span><text:span text:style-name="T1"> actuellement dans les métropoles vers les territoires </text:span><text:span text:style-name="T4">ruraux ou </text:span><text:span text:style-name="T1">péri-urbains </text:span><text:span text:style-name="T4">(lesquels?)</text:span><text:span text:style-name="T1">, au nom d'économies en matière d'immobilier, va servir de prétexte à des </text:span><text:span text:style-name="T12">fermetures de service </text:span><text:span text:style-name="T13">en masse</text:span><text:span text:style-name="T12"> et à des mutations forcées</text:span><text:span text:style-name="T1">.</text:span></text:p>
        <text:p text:style-name="P6"/>
        <text:p text:style-name="P6">Dans ces dispositifs, les directions départementales sont menacées par la priorité donnée aux directions régionales. </text:p>
        <text:p text:style-name="P6"/>
        <text:p text:style-name="P6">Dans un département comme celui des Hauts-de-Seine, y aura-t-il encore en 2022 une direction à Nanterre, des trésoreries ailleurs que dans les villes « capitales » de territoire et des SIE et SIP en nombre comme aujourd’hui ? </text:p>
        <text:p text:style-name="P6">Nul doute que toutes ces opérations de déménagements, suppressions et concentrations de services vont être l'occasion de proposer à des milliers, voire à des dizaines de milliers d'agents une mobilité non souhaitée, le cadre idéal pour se débarrasser de ceux qui ne voudront pas suivre. </text:p>
        <text:p text:style-name="P6"/>
        <text:p text:style-name="P16"><text:span text:style-name="T1">Le ministre n'a pas donné de chiffres de suppressions d'emplois, mais il a déclaré </text:span><text:span text:style-name="T11">que</text:span><text:span text:style-name="T1"> </text:span><text:span text:style-name="T17">« toutes ces transformations auront un impact sur notre organisation. I</text:span><text:span text:style-name="T19">l serait illusoire de croire qu’elles ne s'accompagneront pas d’une baisse de l'emploi public,</text:span><text:span text:style-name="T17"> tant nous allons changer la nature de nos missions et gagner en efficience ». </text:span></text:p>
        <text:p text:style-name="P6"/>
        <text:p text:style-name="P6">Les Echos évoquaient, le 9 juillet 2018, un niveau de 20 000 suppressions de postes d'ici à cinq ans. </text:p>
        <text:p text:style-name="P6">Le procureur auprès la Cour des comptes parlait lui de 30 000 suppressions d'emplois. </text:p>
        <text:p text:style-name="P6">Le gouvernement se refuse à publier un chiffre (comme il tient secret le rapport CAP 2022). <text:s/></text:p>
        <text:p text:style-name="P6"/>
        <text:p text:style-name="P6">Cette volonté de camouflage comme l'ampleur des opérations annoncées par Darmanin ne peut que confirmer le fait qu'un plan massif de suppressions d'emplois et de mobilité forcée est en préparation. </text:p>
        <text:p text:style-name="P6"/>
        <text:p text:style-name="P16"><text:span text:style-name="T1">Darmanin évoque lui-même, dans la conclusion de son discours, la proposition d’un </text:span><text:span text:style-name="T19">« plan de départs volontaires »</text:span><text:span text:style-name="T17">. </text:span><text:span text:style-name="T21">Dès février, il avait précisé que ce plan concernerait les agents touchés par une restructuration : il s'agit donc bien d'un plan de départ pour des volontaires désignés d'office, à l'image de ce qui se passe dans le privé.</text:span></text:p>
        <text:p text:style-name="P16"><text:soft-page-break/><text:span text:style-name="T15">T</text:span><text:span text:style-name="T12">ous les agents sont concernés : catégories <text:s/>C, B et A </text:span><text:span text:style-name="T14">et </text:span><text:span text:style-name="T12">cadres supérieurs. </text:span></text:p>
        <text:p text:style-name="P6"/>
        <text:p text:style-name="P6">Ce sont des dizaines de milliers d'agents qui à l'occasion de la fermeture de leur trésorerie, de leur SIE, de leur SIP, de leur service de direction... vont se voir proposer une mutation forcée ou un « départ volontaire » vers une autre administration, une autre collectivité ou carrément hors de la fonction publique vers <text:span text:style-name="T24">le</text:span> <text:span text:style-name="T24">privé ou le chômage</text:span>.</text:p>
        <text:p text:style-name="P6"/>
        <text:p text:style-name="P6">De même, toutes les perspectives de promotions, compte tenu de l'ampleur des suppressions de postes dans tous les grades, supérieures au nombre de départ à la retraite, vont se retrouver obstruées.</text:p>
        <text:p text:style-name="P6"/>
        <text:p text:style-name="P16"><text:span text:style-name="T1">Toutes ces annonces forment un plan cohérent de </text:span><text:span text:style-name="T12">démantèlement de A à Z de notre administration</text:span><text:span text:style-name="T1">, de nos emplois, de nos garanties statutaires et du service public. </text:span><text:span text:style-name="T12">Ce plan doit être retiré !</text:span></text:p>
        <text:p text:style-name="P6">Il n’y a rien à négocier dans ce cadre destructeur.</text:p>
        <text:p text:style-name="P6"/>
        <text:p text:style-name="P6">Seule la mobilisation la plus massive possible en ce sens des agents dans l'unité avec les organisations syndicales pourra contraindre le gouvernement à reculer. <text:s/></text:p>
        <text:p text:style-name="P10">Pour chacun d'entre nous, il en va de nos missions, de notre emploi, de notre avenir. </text:p>
        <text:p text:style-name="P10"/>
        <text:p text:style-name="P11">NON AUX ABANDONS DE MISSIONS ET PRIVATISATIONS ! </text:p>
        <text:p text:style-name="P11"/>
        <text:p text:style-name="P11">MAINTIEN DU STATUT GENERAL ET DE NOS STATUTS PARTICULIERS ! </text:p>
        <text:p text:style-name="P11"/>
        <text:p text:style-name="P11">ARRET DES SUPPRESSIONS D'EMPLOIS !</text:p>
        <text:p text:style-name="P11"/>
        <text:p text:style-name="P13">NON A LA LIQUIDATION DE LA DGFIP !</text:p>
        <text:p text:style-name="P11"/>
        <text:p text:style-name="P11">RETRAIT DU PLAN DARMANIN ET DES PROJETS CAP 2022 !</text:p>
        <text:p text:style-name="P10"/>
        <text:p text:style-name="P12">Organisons-nous ! Rejoignez la CGT !</text:p>
        <text:p text:style-name="P12"/>
        <text:p text:style-name="P20">Nanterre, le 1<text:span text:style-name="T23">9</text:span> juillet 2018</text:p>
        <text:p text:style-name="P14">…………………………………………………………………………………………</text:p>
        <text:p text:style-name="P6">Je souhaite adhérer à la CGT</text:p>
        <text:p text:style-name="P6">NOM<text:tab/><text:tab/><text:tab/>Prénom <text:tab/><text:tab/>Service</text:p>
        <text:p text:style-name="P22"><text:span text:style-name="Police_20_par_20_défaut"><text:span text:style-name="T25">A remettre à un militant CGT de votre site</text:span></text:span></text:p>
        <text:p text:style-name="P5"><text:span text:style-name="Police_20_par_20_défaut"><text:span text:style-name="T25">ou à renvoyer à : </text:span></text:span><text:span text:style-name="Police_20_par_20_défaut"><text:span text:style-name="T26"><text:tab/>Syndicat CGT Finances Publiques, Centre des Finances Publiques de Montrouge, 18 rue V. Hugo, 92121 Montrouge Cedex</text:span></text:span></text:p>
        <text:p text:style-name="P21"/>
        <text:p text:style-name="P23"><text:a xlink:type="simple" xlink:href="mailto:cgt.ddfip92@dgfip.finances.gouv.fr" text:style-name="Internet_20_link" text:visited-style-name="Visited_20_Internet_20_Link"><text:span text:style-name="Police_20_par_20_défaut">cgt.ddfip92@dgfip.finances.gouv.fr</text:span></text:a><text:span text:style-name="Police_20_par_20_défaut"><text:span text:style-name="T26"> ; <text:s/>http://www.financespubliques.cgt.fr/92/</text:span></text:span></text:p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MT" svg:font-family="ArialMT" style:font-family-generic="swiss"/>
    <style:font-face style:name="Mangal1" svg:font-family="Mangal" style:font-pitch="variable"/>
    <style:font-face style:name="Microsoft YaHei" svg:font-family="'Microsoft YaHei'" style:font-pitch="variable"/>
    <style:font-face style:name="SimSun1" svg:font-family="SimSun, 宋体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ucida Calligraphy" svg:font-family="'Lucida Calligraphy', 'Courier New'" style:font-family-generic="script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Microsoft YaHei1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r" fo:country="FR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fr" fo:country="FR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fr" fo:country="FR" style:letter-kerning="true" style:font-name-asian="SimSun1" style:font-family-asian="SimSun, 宋体" style:font-pitch-asian="variable" style:font-size-asian="12pt" style:language-asian="zh" style:country-asian="CN" style:font-name-complex="Lucida Calligraphy" style:font-family-complex="'Lucida Calligraphy', 'Courier New'" style:font-family-generic-complex="script" style:font-pitch-complex="variable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Lucida Calligraphy" style:font-family-complex="'Lucida Calligraphy', 'Courier New'" style:font-family-generic-complex="script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Calligraphy" style:font-family-complex="'Lucida Calligraphy', 'Courier New'" style:font-family-generic-complex="script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Calligraphy" style:font-family-complex="'Lucida Calligraphy', 'Courier New'" style:font-family-generic-complex="script" style:font-pitch-complex="variable"/>
    </style:style>
    <style:style style:name="Heading_20_1" style:display-name="Heading 1" style:family="paragraph" style:parent-style-name="Standard" style:next-style-name="Standard" style:default-outline-level="1" style:list-style-name="WW8Num2" style:class="text">
      <style:paragraph-properties fo:keep-with-next="always"/>
      <style:text-properties style:text-underline-style="solid" style:text-underline-width="auto" style:text-underline-color="font-color"/>
    </style:style>
    <style:style style:name="Heading_20_2" style:display-name="Heading 2" style:family="paragraph" style:parent-style-name="Standard" style:next-style-name="Standard" style:default-outline-level="2" style:list-style-name="WW8Num2" style:class="text">
      <style:paragraph-properties fo:keep-with-next="always" style:text-autospace="none"/>
      <style:text-properties fo:font-weight="bold" style:font-name-asian="ArialMT" style:font-family-asian="ArialMT" style:font-family-generic-asian="swiss" style:font-weight-asian="bold"/>
    </style:style>
    <style:style style:name="Heading_20_3" style:display-name="Heading 3" style:family="paragraph" style:parent-style-name="Standard" style:next-style-name="Standard" style:default-outline-level="3" style:list-style-name="WW8Num2" style:class="text">
      <style:paragraph-properties fo:text-align="center" style:justify-single-word="false" fo:background-color="#9f9f9f" fo:keep-with-next="always">
        <style:background-image/>
      </style:paragraph-properties>
      <style:text-properties style:font-name="Arial" fo:font-family="Arial" style:font-family-generic="swiss" style:font-pitch="variable" fo:font-size="11pt" fo:font-weight="bold" style:font-size-asian="11pt" style:font-weight-asian="bold" style:font-name-complex="Arial" style:font-family-complex="Arial" style:font-family-generic-complex="swiss" style:font-pitch-complex="variable"/>
    </style:style>
    <style:style style:name="Heading_20_4" style:display-name="Heading 4" style:family="paragraph" style:parent-style-name="Standard" style:next-style-name="Standard" style:default-outline-level="4" style:list-style-name="WW8Num2" style:class="text">
      <style:paragraph-properties fo:text-align="justify" style:justify-single-word="false" fo:background-color="#9f9f9f" fo:keep-with-next="always">
        <style:background-image/>
      </style:paragraph-properties>
      <style:text-properties style:font-name="Arial" fo:font-family="Arial" style:font-family-generic="swiss" style:font-pitch="variable" fo:font-size="11pt" fo:font-weight="bold" style:font-size-asian="11pt" style:font-weight-asian="bold" style:font-name-complex="Arial" style:font-family-complex="Arial" style:font-family-generic-complex="swiss" style:font-pitch-complex="variable"/>
    </style:style>
    <style:style style:name="Heading_20_5" style:display-name="Heading 5" style:family="paragraph" style:parent-style-name="Standard" style:next-style-name="Standard" style:default-outline-level="5" style:list-style-name="WW8Num2" style:class="text">
      <style:paragraph-properties fo:text-align="center" style:justify-single-word="false" fo:background-color="#9f9f9f" fo:keep-with-next="always">
        <style:background-image/>
      </style:paragraph-properties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6" style:display-name="Heading 6" style:family="paragraph" style:parent-style-name="Standard" style:next-style-name="Standard" style:default-outline-level="6" style:list-style-name="WW8Num2" style:class="text">
      <style:paragraph-properties fo:text-align="justify" style:justify-single-word="false" fo:keep-with-next="always"/>
      <style:text-properties style:font-name="Arial" fo:font-family="Arial" style:font-family-generic="swiss" style:font-pitch="variable" fo:font-size="11pt" fo:font-style="italic" fo:font-weight="bold" style:font-size-asian="11pt" style:font-style-asian="italic" style:font-weight-asian="bold" style:font-name-complex="Arial" style:font-family-complex="Arial" style:font-family-generic-complex="swiss" style:font-pitch-complex="variable"/>
    </style:style>
    <style:style style:name="Heading_20_7" style:display-name="Heading 7" style:family="paragraph" style:parent-style-name="Standard" style:next-style-name="Standard" style:default-outline-level="7" style:list-style-name="WW8Num2" style:class="text">
      <style:paragraph-properties fo:text-align="center" style:justify-single-word="false" fo:keep-with-next="always"/>
      <style:text-properties style:font-name="Arial" fo:font-family="Arial" style:font-family-generic="swiss" style:font-pitch="variable" fo:font-size="11pt" fo:font-weight="bold" style:font-name-asian="ArialMT" style:font-family-asian="ArialMT" style:font-family-generic-asian="swiss" style:font-size-asian="11pt" style:font-weight-asian="bold" style:font-name-complex="Arial" style:font-family-complex="Arial" style:font-family-generic-complex="swiss" style:font-pitch-complex="variable"/>
    </style:style>
    <style:style style:name="Heading_20_8" style:display-name="Heading 8" style:family="paragraph" style:parent-style-name="Standard" style:next-style-name="Standard" style:default-outline-level="8" style:list-style-name="WW8Num2" style:class="text">
      <style:paragraph-properties fo:text-align="center" style:justify-single-word="false" fo:keep-with-next="always"/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9" style:display-name="Heading 9" style:family="paragraph" style:parent-style-name="Standard" style:next-style-name="Standard" style:default-outline-level="9" style:list-style-name="WW8Num2" style:class="text">
      <style:paragraph-properties fo:text-align="center" style:justify-single-word="false" fo:orphans="2" fo:widows="2" fo:hyphenation-ladder-count="no-limit" fo:keep-with-next="always"/>
      <style:text-properties fo:color="#ff0000" style:font-name="Lucida Calligraphy" fo:font-family="'Lucida Calligraphy', 'Courier New'" style:font-family-generic="script" style:font-pitch="variable" fo:font-size="22pt" fo:letter-spacing="0.212cm" fo:font-weight="bold" style:letter-kerning="true" style:font-name-asian="Times New Roman" style:font-family-asian="'Times New Roman'" style:font-family-generic-asian="roman" style:font-pitch-asian="variable" style:font-size-asian="22pt" style:language-asian="fr" style:country-asian="FR" style:font-weight-asian="bold" style:font-name-complex="Lucida Calligraphy" style:font-family-complex="'Lucida Calligraphy', 'Courier New'" style:font-family-generic-complex="script" style:font-pitch-complex="variable" fo:hyphenate="true" fo:hyphenation-remain-char-count="2" fo:hyphenation-push-char-count="2"/>
    </style:style>
    <style:style style:name="Titre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Lucida Calligraphy" style:font-family-complex="'Lucida Calligraphy', 'Courier New'" style:font-family-generic-complex="script" style:font-pitch-complex="variable" style:font-size-complex="14pt"/>
    </style:style>
    <style:style style:name="Sans_20_interligne" style:display-name="Sans interligne" style:family="paragraph">
      <style:paragraph-properties fo:orphans="0" fo:widows="0" fo:hyphenation-ladder-count="no-limit"/>
      <style:text-properties style:use-window-font-color="true" style:font-name="Times New Roman" fo:font-family="'Times New Roman'" style:font-family-generic="roman" style:font-pitch="variable" fo:font-size="12pt" fo:language="fr" fo:country="FR" style:letter-kerning="true" style:font-name-asian="SimSun1" style:font-family-asian="SimSun, 宋体" style:font-pitch-asian="variable" style:font-size-asian="12pt" style:language-asian="zh" style:country-asian="CN" style:font-name-complex="Lucida Calligraphy" style:font-family-complex="'Lucida Calligraphy', 'Courier New'" style:font-family-generic-complex="script" style:font-pitch-complex="variable" style:font-size-complex="10.5pt" style:language-complex="hi" style:country-complex="IN" fo:hyphenate="false" fo:hyphenation-remain-char-count="2" fo:hyphenation-push-char-count="2"/>
    </style:style>
    <style:style style:name="Corps_20_de_20_texte_20_2" style:display-name="Corps de texte 2" style:family="paragraph" style:parent-style-name="Standard">
      <style:paragraph-properties fo:text-align="center" style:justify-single-word="false"/>
      <style:text-properties style:font-name="Arial Black" fo:font-family="'Arial Black'" style:font-family-generic="swiss" style:font-pitch="variable" fo:font-size="24pt" style:font-size-asian="24pt" style:font-name-complex="Arial Black" style:font-family-complex="'Arial Black'" style:font-family-generic-complex="swiss" style:font-pitch-complex="variable"/>
    </style:style>
    <style:style style:name="Corps_20_de_20_texte_20_3" style:display-name="Corps de texte 3" style:family="paragraph" style:parent-style-name="Standard">
      <style:paragraph-properties fo:text-align="justify" style:justify-single-word="false" fo:background-color="#9f9f9f">
        <style:background-image/>
      </style:paragraph-properties>
      <style:text-properties style:font-name="Arial" fo:font-family="Arial" style:font-family-generic="swiss" style:font-pitch="variable" fo:font-size="11pt" fo:font-weight="bold" style:font-size-asian="11pt" style:font-weight-asian="bold" style:font-name-complex="Arial" style:font-family-complex="Arial" style:font-family-generic-complex="swiss" style:font-pitch-complex="variable"/>
    </style:style>
    <style:style style:name="Contenu_20_du_20_cadre" style:display-name="Contenu du cadre" style:family="paragraph" style:parent-style-name="Text_20_body"/>
    <style:style style:name="Frame_20_contents" style:display-name="Frame contents" style:family="paragraph" style:parent-style-name="Standard" style:class="extra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Absatz-Standardschriftart" style:family="text"/>
    <style:style style:name="WW-Absatz-Standardschriftart" style:family="text"/>
    <style:style style:name="Police_20_par_20_défaut" style:display-name="Police par défau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2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2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2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117cm" fo:margin-bottom="2cm" fo:margin-left="2cm" fo:margin-right="2cm" fo:background-color="#ffffff" style:writing-mode="lr-tb" style:layout-grid-color="#c0c0c0" style:layout-grid-lines="24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La CGT condamne la volonté de passage en force du gouvernement  </dc:title>
    <meta:initial-creator>Dominique TEIXEIRA</meta:initial-creator>
    <meta:creation-date>2017-01-18T12:46:00</meta:creation-date>
    <dc:date>2018-07-19T15:25:58.203000000</dc:date>
    <meta:print-date>2018-07-19T11:59:00.107000000</meta:print-date>
    <meta:editing-cycles>40</meta:editing-cycles>
    <meta:editing-duration>PT4H43M22S</meta:editing-duration>
    <meta:generator>LibreOffice/4.3.7.2$Windows_x86 LibreOffice_project/8a35821d8636a03b8bf4e15b48f59794652c68ba</meta:generator>
    <meta:document-statistic meta:table-count="0" meta:image-count="1" meta:object-count="0" meta:page-count="4" meta:paragraph-count="53" meta:word-count="1527" meta:character-count="9479" meta:non-whitespace-character-count="7964"/>
  </office:meta>
</office:document-meta>
</file>