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Pictures/1000000000000174000000A3AD53F263.png" manifest:media-type="image/png"/>
  <manifest:file-entry manifest:full-path="Pictures/10000000000000FA000001389A43EEEE.gif" manifest:media-type="image/gif"/>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yriadPro-Regular" svg:font-family="MyriadPro-Regular"/>
    <style:font-face style:name="Courier New" svg:font-family="'Courier New'" style:font-family-generic="modern"/>
    <style:font-face style:name="SimSun1" svg:font-family="SimSu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icrosoft YaHei"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leau1" style:family="table">
      <style:table-properties style:width="18.002cm" table:align="left" style:writing-mode="lr-tb"/>
    </style:style>
    <style:style style:name="Tableau1.A" style:family="table-column">
      <style:table-column-properties style:column-width="9.001cm"/>
    </style:style>
    <style:style style:name="Tableau1.1" style:family="table-row">
      <style:table-row-properties fo:keep-together="auto"/>
    </style:style>
    <style:style style:name="Tableau1.A1" style:family="table-cell">
      <style:table-cell-properties style:vertical-align="top" fo:padding="0cm" fo:border="none" style:writing-mode="lr-tb"/>
    </style:style>
    <style:style style:name="P1" style:family="paragraph" style:parent-style-name="Standard">
      <style:paragraph-properties fo:text-align="justify" style:justify-single-word="false"/>
      <style:text-properties style:font-name="Times New Roman" fo:font-size="10pt" fo:background-color="transparent" style:font-size-asian="10pt" style:font-name-complex="Times New Roman" style:font-size-complex="10pt"/>
    </style:style>
    <style:style style:name="P2" style:family="paragraph" style:parent-style-name="Standard">
      <style:text-properties fo:font-size="10pt" style:font-size-asian="10pt" style:font-size-complex="10pt"/>
    </style:style>
    <style:style style:name="P3" style:family="paragraph" style:parent-style-name="Standard">
      <style:paragraph-properties fo:text-align="justify" style:justify-single-word="false"/>
      <style:text-properties fo:font-size="10pt" style:font-size-asian="10pt" style:font-size-complex="10pt"/>
    </style:style>
    <style:style style:name="P4" style:family="paragraph" style:parent-style-name="Standard">
      <style:paragraph-properties fo:text-align="center" style:justify-single-word="false" style:snap-to-layout-grid="false"/>
      <style:text-properties fo:font-size="10pt" style:font-size-asian="10pt" style:font-size-complex="10pt"/>
    </style:style>
    <style:style style:name="P5" style:family="paragraph" style:parent-style-name="Standard">
      <style:paragraph-properties fo:text-align="justify" style:justify-single-word="false"/>
      <style:text-properties fo:font-size="10pt" fo:background-color="transparent" style:font-size-asian="10pt" style:font-size-complex="10pt"/>
    </style:style>
    <style:style style:name="P6" style:family="paragraph" style:parent-style-name="Standard">
      <style:paragraph-properties fo:margin-left="9.252cm" fo:margin-right="0cm" fo:text-indent="0cm" style:auto-text-indent="false"/>
      <style:text-properties fo:color="#000000" style:font-name="Times New Roman" fo:font-size="10pt" fo:background-color="transparent" style:font-size-asian="10pt" style:language-asian="fr" style:country-asian="FR" style:font-name-complex="Times New Roman" style:font-size-complex="10pt"/>
    </style:style>
    <style:style style:name="P7" style:family="paragraph" style:parent-style-name="Standard">
      <style:paragraph-properties fo:margin-left="9.252cm" fo:margin-right="0cm" fo:text-indent="0cm" style:auto-text-indent="false"/>
      <style:text-properties fo:color="#000000" fo:font-size="10pt" fo:background-color="transparent" style:font-size-asian="10pt" style:language-asian="fr" style:country-asian="FR" style:font-size-complex="10pt"/>
    </style:style>
    <style:style style:name="P8" style:family="paragraph" style:parent-style-name="Table_20_Contents">
      <style:paragraph-properties fo:text-align="center" style:justify-single-word="false"/>
      <style:text-properties fo:font-size="10pt" style:font-size-asian="10pt" style:font-size-complex="10pt"/>
    </style:style>
    <style:style style:name="P9" style:family="paragraph" style:parent-style-name="Text_20_body_20_indent">
      <style:paragraph-properties fo:text-align="justify" style:justify-single-word="false"/>
      <style:text-properties style:font-name="Times New Roman" fo:font-size="10pt" fo:background-color="transparent" style:font-size-asian="10pt" style:font-name-complex="Times New Roman" style:font-size-complex="10pt"/>
    </style:style>
    <style:style style:name="P10" style:family="paragraph" style:parent-style-name="Text_20_body_20_indent">
      <style:paragraph-properties fo:text-align="justify" style:justify-single-word="false"/>
      <style:text-properties style:font-name="Times New Roman" fo:font-size="10pt" officeooo:rsid="00266439" officeooo:paragraph-rsid="00266439" fo:background-color="transparent" style:font-size-asian="10pt" style:font-name-complex="Times New Roman" style:font-size-complex="10pt"/>
    </style:style>
    <style:style style:name="P11" style:family="paragraph" style:parent-style-name="Normal_20__28_Web_29_">
      <style:paragraph-properties fo:margin-top="0cm" fo:margin-bottom="0cm" loext:contextual-spacing="false" fo:text-align="justify" style:justify-single-word="false"/>
      <style:text-properties fo:font-size="10pt" fo:background-color="transparent" style:font-size-asian="10pt" style:font-size-complex="10pt"/>
    </style:style>
    <style:style style:name="P12" style:family="paragraph" style:parent-style-name="Normal_20__28_Web_29_">
      <style:paragraph-properties fo:margin-top="0cm" fo:margin-bottom="0cm" loext:contextual-spacing="false"/>
      <style:text-properties fo:font-size="10pt" officeooo:paragraph-rsid="00266439" fo:background-color="transparent" style:font-size-asian="10pt" style:font-size-complex="10pt"/>
    </style:style>
    <style:style style:name="P13" style:family="paragraph" style:parent-style-name="Standard" style:list-style-name="WW8Num4">
      <style:paragraph-properties fo:text-align="justify" style:justify-single-word="false"/>
      <style:text-properties fo:font-size="10pt" fo:background-color="transparent" style:font-size-asian="10pt" style:font-size-complex="10pt"/>
    </style:style>
    <style:style style:name="P14" style:family="paragraph" style:parent-style-name="Heading_20_1" style:master-page-name="Standard">
      <style:paragraph-properties fo:text-align="end" style:justify-single-word="false" style:page-number="auto"/>
      <style:text-properties style:font-name="Times New Roman" fo:font-size="10pt" style:font-size-asian="10pt" style:font-name-complex="Times New Roman" style:font-size-complex="10pt"/>
    </style:style>
    <style:style style:name="P15" style:family="paragraph" style:parent-style-name="Table_20_Contents">
      <style:paragraph-properties fo:text-align="center" style:justify-single-word="false"/>
      <style:text-properties fo:text-transform="uppercase" fo:font-size="10pt" style:letter-kerning="true" style:font-size-asian="10pt" style:font-size-complex="10pt"/>
    </style:style>
    <style:style style:name="T1" style:family="text">
      <style:text-properties style:text-position="super 58%"/>
    </style:style>
    <style:style style:name="T2" style:family="text">
      <style:text-properties fo:text-transform="uppercase" style:letter-kerning="true"/>
    </style:style>
    <style:style style:name="T3" style:family="text">
      <style:text-properties officeooo:rsid="0020530d"/>
    </style:style>
    <style:style style:name="T4" style:family="text">
      <style:text-properties officeooo:rsid="00253444"/>
    </style:style>
    <style:style style:name="T5" style:family="text">
      <style:text-properties style:text-underline-style="solid" style:text-underline-width="auto" style:text-underline-color="font-color"/>
    </style:style>
    <style:style style:name="T6" style:family="text">
      <style:text-properties style:language-asian="fr" style:country-asian="FR"/>
    </style:style>
    <style:style style:name="T7" style:family="text">
      <style:text-properties officeooo:rsid="0023cd91"/>
    </style:style>
    <style:style style:name="T8" style:family="text">
      <style:text-properties officeooo:rsid="000b91bd"/>
    </style:style>
    <style:style style:name="T9" style:family="text">
      <style:text-properties officeooo:rsid="0009ca6c"/>
    </style:style>
    <style:style style:name="T10" style:family="text">
      <style:text-properties officeooo:rsid="001ec919"/>
    </style:style>
    <style:style style:name="T11" style:family="text">
      <style:text-properties officeooo:rsid="001d3b72"/>
    </style:style>
    <style:style style:name="T12" style:family="text">
      <style:text-properties officeooo:rsid="0026a404"/>
    </style:style>
    <style:style style:name="fr1" style:family="graphic" style:parent-style-name="Graphics">
      <style:graphic-properties style:horizontal-pos="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4" text:outline-level="1"><draw:frame draw:style-name="fr1" draw:name="Image1" text:anchor-type="paragraph" svg:width="3.2cm" svg:height="4.001cm" draw:z-index="0"><draw:image xlink:href="Pictures/10000000000000FA000001389A43EEEE.gif" xlink:type="simple" xlink:show="embed" xlink:actuate="onLoad"/></draw:frame>A Montreuil, le <text:span text:style-name="T12">19</text:span> novembre 2018</text:h>
      <text:p text:style-name="P3"/>
      <text:p text:style-name="P7">M. VADEBOUT Olivier,</text:p>
      <text:p text:style-name="P7"><text:span text:style-name="T7">S</text:span>ecrétaire <text:span text:style-name="T7">G</text:span>énéral de la CGT Finances Publiques</text:p>
      <text:p text:style-name="P6"/>
      <text:p text:style-name="P9">A Monsieur PARENT Bruno,</text:p>
      <text:p text:style-name="P9">Directeur Général des Finances Publiques</text:p>
      <text:p text:style-name="P10">Bâtiment Colbert </text:p>
      <text:p text:style-name="P10">139, rue de Bercy</text:p>
      <text:p text:style-name="P10">75 572 PARIS Cedex 12</text:p>
      <text:p text:style-name="P1"/>
      <text:p text:style-name="P5"/>
      <text:p text:style-name="P12"><text:span text:style-name="T5">Objet :</text:span> rémunération des ouvriers <text:span text:style-name="T4">d’État</text:span> du SDNC</text:p>
      <text:p text:style-name="P12">(indexation des revalorisation<text:span text:style-name="T3">s</text:span> sur le point d’indice, 9<text:span text:style-name="T1">e</text:span> échelon, nouveaux groupes de débouché, prime de rendement)</text:p>
      <text:p text:style-name="P5"/>
      <text:p text:style-name="P5"/>
      <text:p text:style-name="P5">Monsieur le Directeur Général,</text:p>
      <text:p text:style-name="P5"/>
      <text:p text:style-name="P5">Les ouvriers d’Etat du Service de la Documentation Nationale du Cadastre (SDNC) ont vu les conditions de leur rémunération être modifiées drastiquement en 2017. Les évolutions de leurs rémunérations ont toujours été identique<text:span text:style-name="T10">s</text:span> à celle des ouvriers <text:span text:style-name="T4">d’État</text:span> du ministère des armées, conformément à l’article 8 de l’arrêté portant statut du personnel ouvrier du Service du Cadastre.</text:p>
      <text:p text:style-name="P5"/>
      <text:p text:style-name="P5">Suite à la décision du gouvernement de désindexer les bordereaux de salaire des ouvriers <text:span text:style-name="T4">d’État</text:span> <text:span text:style-name="T6">des salaires de l’industrie, des négociations sur la mise en œuvre ont eu lieu sur fond de mobilisation des personnels concernés. C’est lors du Comité Technique Ministériel du ministère de la défense du 13 décembre 2016, que l’ensemble des mesures relatives à la rémunération des personnels ouvriers, ainsi qu’à leurs carrières et aux recrutements ont été actées avant publication des décrets et arrêtés d’application.</text:span></text:p>
      <text:p text:style-name="P5"/>
      <text:p text:style-name="P5">Lors de ce comité technique, a été arrêté:</text:p>
      <text:list xml:id="list3077275242584394418" text:style-name="WW8Num4">
        <text:list-item>
          <text:p text:style-name="P13">la revalorisation de 1,2% du bordereau de salaire des ouvriers et l’indexation des border<text:span text:style-name="T3">e</text:span>aux de salaire ouvrier sur l’évolution de la valeur du point d’indice de la fonction publique;</text:p>
        </text:list-item>
        <text:list-item>
          <text:p text:style-name="P13">la création d’un 9<text:span text:style-name="T1">e</text:span> échelon dans chaque catégorie professionnelle, où ont été reclassés les ouvriers se trouvant dans le 8<text:span text:style-name="T1">e</text:span> échelon depuis 4 ans;</text:p>
        </text:list-item>
        <text:list-item>
          <text:p text:style-name="P13">la création de nouveaux catégories professionnelles de débouché (HGN, HCD et TSO);</text:p>
        </text:list-item>
        <text:list-item>
          <text:p text:style-name="P13">une nouvelle règle de calcul de la prime de rendement, désormais calculée sur l’échelon détenu dans la limite du 5<text:span text:style-name="T1">e</text:span> échelon, alors qu’elle est limitée aujourd’hui au 2<text:span text:style-name="T1">e</text:span> échelon pour les ouvriers du SDNC;</text:p>
        </text:list-item>
        <text:list-item>
          <text:p text:style-name="P13">la résorption de deux petites catégories professionnelles sans perte d’ancienneté;</text:p>
        </text:list-item>
        <text:list-item>
          <text:p text:style-name="P13">l’extension des possibilités de recrutement d’ouvriers <text:span text:style-name="T4">d’État</text:span> à de nouvelles professions.</text:p>
        </text:list-item>
      </text:list>
      <text:p text:style-name="P5"/>
      <text:p text:style-name="P5">Toutes ces mesures constituent les contreparties à la désindexation des bordereaux de salaire ouvrier des salaires de l’industrie et ont été mises en œuvre dès 2017 pour l’ensemble des ouvriers <text:span text:style-name="T4">d’État</text:span> du ministère des armées.</text:p>
      <text:p text:style-name="P5"/>
      <text:p text:style-name="P5">Les ouvriers <text:span text:style-name="T4">d’État</text:span> du SDNC, dont la rémunération et les carrières ont toujours été assises sur la réglementation en vigueur dans le ministère des armées ne comprennent pas pourquoi elles ne trouvent pas à s’appliquer pour eux, alors que la désindexation de leur bordereau de salaire ouvrier a bien été appliquée par la DGFiP.</text:p>
      <text:p text:style-name="P5"/>
      <text:p text:style-name="P5">Le sujet de la création d’un 9<text:span text:style-name="T1">e</text:span> échelon est particulièrement prégnante, les ouvriers <text:span text:style-name="T4">d’État</text:span> du SDNC étant <text:span text:style-name="T7">à 98 % </text:span>situés au 8<text:span text:style-name="T1">e</text:span> échelon de leurs catégories professionnelles.</text:p>
      <text:p text:style-name="P5"/>
      <text:p text:style-name="P5">Ces questions ont fait l’objet d’un premier échange en avril 2018 avec le chef du bureau RH1A et devaient déboucher sur un groupe de travail.</text:p>
      <text:p text:style-name="P5"/>
      <text:p text:style-name="P5">C’est pourquoi, nous vous demandons <text:span text:style-name="T8">au plus vite un point d’étape avec le bureau RH1A sur ces questions, ainsi que </text:span>la tenue d’un groupe de travail du Comité Technique de Réseau de la DGFiP <text:span text:style-name="T9">dans les meilleurs délais </text:span>pour discuter de la mise en œuvre des contreparties à la désindexation des bordereaux de salaire ouvrier.</text:p>
      <text:p text:style-name="P5"/>
      <text:p text:style-name="P11">Vous remerciant par avance de l' attention que vous porterez à notre courrier, je vous prie d’agréer, Monsieur <text:span text:style-name="T9">l</text:span>e <text:span text:style-name="T7">D</text:span>irecteur <text:span text:style-name="T7">G</text:span>énéral, mes salutations distingué<text:span text:style-name="T11">e</text:span>s.</text:p>
      <text:p text:style-name="P3"/>
      <table:table table:name="Tableau1" table:style-name="Tableau1">
        <table:table-column table:style-name="Tableau1.A" table:number-columns-repeated="2"/>
        <table:table-row table:style-name="Tableau1.1">
          <table:table-cell table:style-name="Tableau1.A1" office:value-type="string">
            <text:p text:style-name="P4"/>
          </table:table-cell>
          <table:table-cell table:style-name="Tableau1.A1" office:value-type="string">
            <text:p text:style-name="P8">Pour la CGT Finances Publiques</text:p>
            <text:p text:style-name="P8">le Secrétaire Général</text:p>
            <text:p text:style-name="P8">Olivier <text:span text:style-name="T2">Vadebout</text:span></text:p>
            <text:p text:style-name="P15"><draw:frame draw:style-name="fr2" draw:name="Image2" text:anchor-type="paragraph" svg:width="3.42cm" svg:height="1.499cm" draw:z-index="1"><draw:image xlink:href="Pictures/1000000000000174000000A3AD53F263.png" xlink:type="simple" xlink:show="embed" xlink:actuate="onLoad"/></draw:frame></text:p>
          </table:table-cell>
        </table:table-row>
      </table:table>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yriadPro-Regular" svg:font-family="MyriadPro-Regular"/>
    <style:font-face style:name="Courier New" svg:font-family="'Courier New'" style:font-family-generic="modern"/>
    <style:font-face style:name="SimSun1" svg:font-family="SimSu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icrosoft YaHei" svg:font-family="'Microsoft YaHei'"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erif" fo:font-size="12pt" fo:language="fr" fo:country="FR"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0" fo:widows="0"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fr" fo:country="FR" style:letter-kerning="true" style:font-name-asian="SimSun1" style:font-family-asian="SimSun" style:font-pitch-asian="variable" style:font-size-asian="12pt" style:font-name-complex="MyriadPro-Regular" style:font-family-complex="MyriadPro-Regular"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MyriadPro-Regular" style:font-family-complex="MyriadPro-Regular"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yriadPro-Regular" style:font-family-complex="MyriadPro-Regular"/>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yriadPro-Regular" style:font-family-complex="MyriadPro-Regular" style:font-size-complex="12pt" style:font-style-complex="italic"/>
    </style:style>
    <style:style style:name="Index" style:family="paragraph" style:parent-style-name="Standard" style:class="index">
      <style:paragraph-properties text:number-lines="false" text:line-number="0"/>
      <style:text-properties style:font-name-complex="MyriadPro-Regular" style:font-family-complex="MyriadPro-Regular"/>
    </style:style>
    <style:style style:name="Heading_20_1" style:display-name="Heading 1" style:family="paragraph" style:parent-style-name="Standard" style:next-style-name="Standard" style:default-outline-level="1" style:class="text">
      <style:paragraph-properties fo:keep-with-next="always"/>
      <style:text-properties fo:color="#000000" style:font-name="MyriadPro-Regular" fo:font-family="MyriadPro-Regular" fo:font-size="12pt" style:font-size-asian="12pt" style:font-name-complex="MyriadPro-Regular" style:font-family-complex="MyriadPro-Regular"/>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4pt" fo:font-weight="bold" style:font-size-asian="14pt" style:font-weight-asian="bold" style:font-size-complex="14pt" style:font-weight-complex="bold"/>
    </style:style>
    <style:style style:name="Table_20_Contents" style:display-name="Table Contents" style:family="paragraph" style:parent-style-name="Standard" style:class="extra">
      <style:paragraph-properties text:number-lines="false" text:line-number="0"/>
    </style:style>
    <style:style style:name="Text_20_body_20_indent" style:display-name="Text body indent" style:family="paragraph" style:parent-style-name="Standard" style:class="text">
      <style:paragraph-properties fo:margin-left="9.252cm" fo:margin-right="0cm" fo:text-indent="0cm" style:auto-text-indent="false"/>
      <style:text-properties fo:color="#000000" style:font-name="Arial" fo:font-family="Arial" style:font-family-generic="swiss" style:font-pitch="variable" fo:font-size="10.5pt" style:font-size-asian="10.5pt" style:font-name-complex="Arial" style:font-family-complex="Arial" style:font-family-generic-complex="swiss" style:font-pitch-complex="variable"/>
    </style:style>
    <style:style style:name="Normal_20__28_Web_29_" style:display-name="Normal (Web)" style:family="paragraph" style:parent-style-name="Standard">
      <style:paragraph-properties fo:margin-top="0.176cm" fo:margin-bottom="0.25cm" loext:contextual-spacing="false" fo:line-height="120%" fo:orphans="2" fo:widows="2" fo:hyphenation-ladder-count="no-limit"/>
      <style:text-properties style:letter-kerning="tru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tru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4z0" style:family="text">
      <style:text-properties fo:font-size="11pt" style:font-size-asian="11pt"/>
    </style:style>
    <style:style style:name="Police_20_par_20_défaut" style:display-name="Police par défaut" style:family="text"/>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text:bullet-char="-">
        <style:list-level-properties text:list-level-position-and-space-mode="label-alignment">
          <style:list-level-label-alignment text:label-followed-by="listtab" text:list-tab-stop-position="0.847cm" fo:text-indent="-0.635cm" fo:margin-left="0.847cm"/>
        </style:list-level-properties>
        <style:text-properties style:font-name="Times New Roman"/>
      </text:list-level-style-bullet>
      <text:list-level-style-bullet text:level="2" text:style-name="WW8Num2z1"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2z2"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3"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2z2"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3"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2z2"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z2"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2"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3z2"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3z2"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2"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3z2"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3z2"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text:bullet-char="-">
        <style:list-level-properties text:list-level-position-and-space-mode="label-alignment">
          <style:list-level-label-alignment text:label-followed-by="listtab" text:list-tab-stop-position="0.635cm" fo:text-indent="-0.635cm" fo:margin-left="0.635cm"/>
        </style:list-level-properties>
        <style:text-properties style:font-name="Liberation Serif"/>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cm" fo:margin-bottom="1cm" fo:margin-left="1.5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 Saint-Germain-en-Laye, le 2 octobre 2017</dc:title>
    <meta:initial-creator>Hermann</meta:initial-creator>
    <meta:creation-date>2018-02-02T13:13:00</meta:creation-date>
    <dc:date>2018-11-19T11:33:05.548000000</dc:date>
    <meta:print-date>2018-02-02T13:09:00</meta:print-date>
    <meta:editing-cycles>13</meta:editing-cycles>
    <meta:editing-duration>PT23M17S</meta:editing-duration>
    <meta:generator>LibreOffice/4.3.7.2$Windows_x86 LibreOffice_project/8a35821d8636a03b8bf4e15b48f59794652c68ba</meta:generator>
    <meta:document-statistic meta:table-count="1" meta:image-count="2" meta:object-count="0" meta:page-count="1" meta:paragraph-count="29" meta:word-count="565" meta:character-count="3548" meta:non-whitespace-character-count="3017"/>
  </office:meta>
</office:document-meta>
</file>